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bozanstva:znanje"/><text:bookmark-start text:name="__RefHeading___znanje_1"/><text:bookmark-start text:name="znanje"/>Znanje<text:bookmark-end text:name="__RefHeading___znanje_1"/><text:bookmark-end text:name="znanje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znanje:oghma" text:style-name="Internet_20_link" text:visited-style-name="Visited_20_Internet_20_Link">Oghma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 </text:p>
                </table:table-cell>
                <table:table-cell office:value-type="string" table:style-name="tablecell">
                  <text:p text:style-name="tablealignleft">Umjetnosti učenja i tajni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Znanje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Ankh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znanje:aureon" text:style-name="Internet_20_link" text:visited-style-name="Visited_20_Internet_20_Link">Aureon</text:a></text:span><text:line-break/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Harmonije sunčevih sustava i godišnjih doba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Znanje i Red<text:line-break/>  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Pješćani sat s četiri kruga, jedan lijevo jedan desno jedan ispred i jedan iza sata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znanje:umbrus" text:style-name="Internet_20_link" text:visited-style-name="Visited_20_Internet_20_Link">Umbrus</text:a></text:span><text:line-break/>  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Zmajeva i predviđanja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Znanje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Crni krug sa zmajskim okom u sredini   </text:p>
                </table:table-cell>
              </table:table-row>
            </table:table>
          </table:table-cell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kaos:vecna" text:style-name="Internet_20_link" text:visited-style-name="Visited_20_Internet_20_Link">Vecna</text:a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Kletvi i podval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Kaos i Znanje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Kosturska ruka koja se rukuje s ljudskom<text:line-break/>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rad:saint_cuthbert" text:style-name="Internet_20_link" text:visited-style-name="Visited_20_Internet_20_Link">Saint Cuthbert</text:a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Politike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Panteon:  </text:p>
                </table:table-cell>
                <table:table-cell office:value-type="string" table:style-name="tablecell">
                  <text:p text:style-name="tablealignleft">Rad, Znanje i Red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Križ sa zadebljanim krajevima i krugom u sredini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rat:svantevid" text:style-name="Internet_20_link" text:visited-style-name="Visited_20_Internet_20_Link">Svantevid</text:a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 </text:p>
                </table:table-cell>
                <table:table-cell office:value-type="string" table:style-name="tablecell">
                  <text:p text:style-name="tablealignleft">Ratnog špijuniranja i gatanja <text:line-break/>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Rat i Znanje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Kompas s ucrtanim bojnim rogom u sredini  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7:49</meta:creation-date>
    <dc:creator>Generated</dc:creator>
    <dc:date>2026-09-13T13::27:49</dc:date>
    <dc:language>en-US</dc:language>
    <meta:editing-cycles>1</meta:editing-cycles>
    <meta:editing-duration>PT0S</meta:editing-duration>
    <dc:title>hr:lore:bozanstva:znanje</dc:title>
  </office:meta>
</office:document-meta>
</file>