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lore:bozanstva:znanje:aureon"/><text:bookmark-start text:name="__RefHeading___aureon_1"/><text:bookmark-start text:name="aureon"/>Aureon<text:bookmark-end text:name="__RefHeading___aureon_1"/><text:bookmark-end text:name="aureon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Bog:</text:p>
          </table:table-cell>
          <table:table-cell office:value-type="string" table:style-name="tablecell">
            <text:p text:style-name="tablealignleft"> Harmonije sunčevih sustava i godišnjih doba</text:p>
          </table:table-cell>
        </table:table-row>
        <table:table-row>
          <table:table-cell office:value-type="string" table:style-name="tablecell">
            <text:p text:style-name="tablealignleft">Panteon:</text:p>
          </table:table-cell>
          <table:table-cell office:value-type="string" table:style-name="tablecell">
            <text:p text:style-name="tablealignleft"> Znanje i Red</text:p>
          </table:table-cell>
        </table:table-row>
        <table:table-row>
          <table:table-cell office:value-type="string" table:style-name="tablecell">
            <text:p text:style-name="tablealignleft">Simbol:</text:p>
          </table:table-cell>
          <table:table-cell office:value-type="string" table:style-name="tablecell">
            <text:p text:style-name="tablealignleft"> Pješćani sat s četiri kruga, jedan lijevo jedan desno jedan ispred i jedan iza sata</text:p>
          </table:table-cell>
        </table:table-row>
        <table:table-row>
          <table:table-cell office:value-type="string" table:style-name="tablecell">
            <text:p text:style-name="tablealignleft">Aspekti:</text:p>
          </table:table-cell>
          <table:table-cell office:value-type="string" table:style-name="tablecell">
            <text:p text:style-name="tablealignleft"> Knowledge, Truth, Duty, Perfection </text:p>
          </table:table-cell>
        </table:table-row>
      </table:table>
      <text:p text:style-name="Text_20_body">Postoje mnogi bogovi koji tvrde da se brinu o kozmičkom poretku. Samo jedan od njih se specijalizirao za planete - Aureon. Brinući se za same putanje planeta, kao i njihov nagib on kreira, svojim riječima, simfoniju života. <text:line-break/>
Samo mali nagib mogao bi imati ogromne posljedice na životne uvijete na tim planetima, ali pod Aurenovim okom, nalazi se samo perfekcija.</text:p>
      <text:p text:style-name="Text_20_body">Bijelo perije krasi mu glavu, a oći su biserne i blistave. Po tijelu između perija raste mu zlatno žito i kamilica. Tijelo mu je nalik na ogromnu sovu a ispod onoga što bi bila krila, su dvije tamnopute, ugodno popunjene ljudolike ruke.</text:p>
      <text:p text:style-name="Text_20_body">Ovo božanstvo ponekad ima nesuglaslice sa drugim bogovima reda, pogotovo Pholtusom. Takve razmjerice su uglavnom oko zasluga za “kozmički red”.<text:line-break/>
Ovo božanstvo iz sličnih razloga se ne slaže sa najnovijim božanstvima, smatrajući da narušavaju savršenstvo u panteonu.</text:p>
      <text:p text:style-name="Text_20_body">U mitologiji se spominje kao sponzor herojima, pružajući im sredstva da uspostave red gdje ga nema. Povijesni zapisi o takvim događajima ne postoje, ali ujedno je moguće da je usmena predaja nadživjela pismenu.<text:line-break/>
U pisanim, novijim legendama ga se poistovjećuje sa cjelom galaksijom ili panteonima bogova, uvijek imajući apstraktan, indirektan utjecaj na stvari.</text:p>
      <text:p text:style-name="Text_20_body">Njegovi vjernici se međusobno vrlo razlikaju ovisno koji njegov aspekt štuju.<text:line-break/>
Štovatelji njegove perfekcije često ulaze u sukobe s podanicima drugih bogova reda zbog problema zasluga, unatoč tome što imaju slične ciljeve i metode.<text:line-break/>
S druge strane podanici njegova aapekta znanja često su kultovi upitnijih metoda. Oni optužuju ostatak panteona da odbacuju ili skrivaju određena znanja koja bi neki smatrali opasnima ili monstruoznima. U skladu s takvim uvjerenjem mnogi kultisti se unakažuju monstruoznim mutacijama smatrajući ih znakom ljepote i pravednosti - baš kao ruke njihovog boga.</text:p>
      <text:p text:style-name="Text_20_body">Zbog uloge podanika ovog boga kao državnih službenika te njegovog aspekta istine, ime ovog boga često se koristi kao zakletva na sudu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3::28:10</meta:creation-date>
    <dc:creator>Generated</dc:creator>
    <dc:date>2026-09-13T13::28:10</dc:date>
    <dc:language>en-US</dc:language>
    <meta:editing-cycles>1</meta:editing-cycles>
    <meta:editing-duration>PT0S</meta:editing-duration>
    <dc:title>hr:lore:bozanstva:znanje:aureon</dc:title>
  </office:meta>
</office:document-meta>
</file>