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znanje:oghma"/><text:bookmark-start text:name="__RefHeading___oghma_1"/><text:bookmark-start text:name="oghma"/>Oghma<text:bookmark-end text:name="__RefHeading___oghma_1"/><text:bookmark-end text:name="oghma"/></text:h>
      <table:table table:style-name="Table">
        <table:table-column/>
        <table:table-column/>
        <table:table-row/>
        <table:table-row>
          <table:table-cell office:value-type="string" table:style-name="tablecell">
            <text:p text:style-name="tablealignleft">Božica:</text:p>
          </table:table-cell>
          <table:table-cell office:value-type="string" table:style-name="tablecell">
            <text:p text:style-name="tablealignleft"> Umjetnosti učenja i tajni</text:p>
          </table:table-cell>
        </table:table-row>
        <table:table-row>
          <table:table-cell office:value-type="string" table:style-name="tablecell">
            <text:p text:style-name="tablealignleft">Panteon:</text:p>
          </table:table-cell>
          <table:table-cell office:value-type="string" table:style-name="tablecell">
            <text:p text:style-name="tablealignleft"> Znanje</text:p>
          </table:table-cell>
        </table:table-row>
        <table:table-row>
          <table:table-cell office:value-type="string" table:style-name="tablecell">
            <text:p text:style-name="tablealignleft">Simbol:</text:p>
          </table:table-cell>
          <table:table-cell office:value-type="string" table:style-name="tablecell">
            <text:p text:style-name="tablealignleft"> Ankh</text:p>
          </table:table-cell>
        </table:table-row>
        <table:table-row>
          <table:table-cell office:value-type="string" table:style-name="tablecell">
            <text:p text:style-name="tablealignleft">Aspekti:</text:p>
          </table:table-cell>
          <table:table-cell office:value-type="string" table:style-name="tablecell">
            <text:p text:style-name="tablealignleft"> Knowledge, Truth, Vigil, Nagas</text:p>
          </table:table-cell>
        </table:table-row>
      </table:table>
      <text:p text:style-name="Text_20_body">Kraljica domene znanja savršeno utjelovljuje ovaj panteon. Ne samo da posjeduje nemjerljivo znanje te nebrojene tajne, već je i božica umijeća učenja.<text:line-break/>
Njena specijalnost nije samo znanje, već i mudrosti koju je moguće steći samo kroz nebrojene milenije koje je preživjela.</text:p>
      <text:p text:style-name="Text_20_body">Oghma zaziva veliko strahopoštovanje čak i van svoje domene. Kao jedna od najstarijih božica, njena moć je impresivna, ali to nije pravi izvor njene moći. Znanje i mudrost sano rastu s godinama, a Oghma je imala vremena proučiti i istražiti slabosti i nedostatke svih ostalih bogova.<text:line-break/>
Uz to ona poznaje gdje se nalaze mnoga izgubljena božanska oružija, od kojih neka su prijetnja božanskom poretku kakvog poznajemo.</text:p>
      <text:p text:style-name="Text_20_body">Sfinga prekrasnog ljudskog gornjeg dijela tijela, koje se spaja u lavlji doljni dio. Prenje ruke tek pred kraj postaju šape. Krila su kao satkana od naljepše i najmeškše svile. Na glavi uz tamno crnu kosu nosi krunu egipatskog dizajna sa plavo bijelim prugama i zlatnoj kobri iznad čela. Na krajevima krune vise zlatno oko i zlatno uho. U samoj kruni je od čistoga zlata satkana mapa uma.    </text:p>
      <text:p text:style-name="Text_20_body">Spominje se u najstarijim zapisima kao božica pisanja i čitanja te postoje legende da je upravo ona dala čovječanstvu dar pismenosti i s time civilizacije.<text:line-break/>
Legende kažu da u doba prije čovječanstva planetom je vladala napredna civilizacija zmijolikih ljudi koji su služili Oghmi.  Arheolozi tvrde da je ova legenda nastala nakon lošeg prijevoda zmajskih zapisa iz prošlih doba, ali ne sumnjiv je utjecaj Oghme na sve zmijolike rase.</text:p>
      <text:p text:style-name="Text_20_body">Njeni vjernici dolaze iz širokih pozadina. Mogu se naći bardovi, čarobnjaci, arheolozi, detektivi i bilo tko drugi s ljubavlju prema znanju. <text:line-break/>
Mnogi pisci također se mole Oghmi za inspiraciju, ali i učenjaci koji traže pomoć sa učenjem.<text:line-break/>
Ono što je svima zajedničko je da njeni podanici istinski cijene znanje. Za njih je često provesti cijeli život učeći te pomoći drugima koji pokušavaju isto.</text:p>
      <text:p text:style-name="Text_20_body">Njen simbol je simbol vječnosti. Ovaj simbol je odabrala jer tvrdi da samo kroz očuvanje znanja je prava besmrtnost moguća. Bogovi umiru i rađaju se, ali priče o istinskim herojima prepričavati će se i kada bogova više ne bu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05</meta:creation-date>
    <dc:creator>Generated</dc:creator>
    <dc:date>2026-09-13T16::21:05</dc:date>
    <dc:language>en-US</dc:language>
    <meta:editing-cycles>1</meta:editing-cycles>
    <meta:editing-duration>PT0S</meta:editing-duration>
    <dc:title>hr:lore:bozanstva:znanje:oghma</dc:title>
  </office:meta>
</office:document-meta>
</file>