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znanje:umbrus"/><text:bookmark-start text:name="__RefHeading___umbrus_1"/><text:bookmark-start text:name="umbrus"/>Umbrus<text:bookmark-end text:name="__RefHeading___umbrus_1"/><text:bookmark-end text:name="umbrus"/></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 Zmajeva i predviđanja</text:p>
          </table:table-cell>
        </table:table-row>
        <table:table-row>
          <table:table-cell office:value-type="string" table:style-name="tablecell">
            <text:p text:style-name="tablealignleft">Panteon:</text:p>
          </table:table-cell>
          <table:table-cell office:value-type="string" table:style-name="tablecell">
            <text:p text:style-name="tablealignleft"> Znanje</text:p>
          </table:table-cell>
        </table:table-row>
        <table:table-row>
          <table:table-cell office:value-type="string" table:style-name="tablecell">
            <text:p text:style-name="tablealignleft">Simbol:</text:p>
          </table:table-cell>
          <table:table-cell office:value-type="string" table:style-name="tablecell">
            <text:p text:style-name="tablealignleft"> Crni krug sa zmajskim okom u sredini</text:p>
          </table:table-cell>
        </table:table-row>
      </table:table>
      <text:p text:style-name="Text_20_body">Srebrne ljuske sa crnim svijetlećim obrubila krase jajoliko stvorenje. Jedno je od najinteligentnijih bića na svijetu. Kada se to jaje otklupča tijelo nalikuje na zmaja sa ljuskastim krilima i sa dva para rogova na glavi. Jedni rogovi se uvijaju prema njušci, a jedni se uvijaju prema gore. Iznad gornjih rogova stoji Tamno crni krug koji lebdi iznad samih rogova, oko tog kruga je lagana bijela svjetlost.</text:p>
      <text:p text:style-name="Text_20_body">Njegov nastank je konfliktna tema među vjerskim fanaticima. Jer njegovo ime vuče korijene još od najranijih bogova, no ne spominje se niti u domeni niti u obliku u kojem je sada poznat. Tek negdje krajem trečeg razdoblja poprima označja po kojima je sada poznat.</text:p>
      <text:p text:style-name="Text_20_body">Njegovi podanic imaju uske veze s zmajskom krvlju te im on putem nje podaje mudrost. Brojni podanici ovoga boga spominju kako su tjekom noći imali vizije o mjestima na kojima se nalazio odgov na njihove probleme.</text:p>
      <text:p text:style-name="Text_20_body">Svi podanici ovog boga imaju unutarnju potrebu živjeti u skladu s svijetom što ne mora nužno biti na prvu očito. Na primjer zmajevi konstantno hordaju zlato no to je u balansu s ostatkom svijeta jer ga patuljci neumorno crpe iz planeta, te zmajevi svojom smrću vračaju to zlato u sam planet.</text:p>
      <text:p text:style-name="Text_20_body">Izuzetno mrzak svim starijim bogovima zbog onoga što je učinio u sovjoj prošlosti. No podosta cjenjen i voljen među mlađom generacijom bogova. Njegova moč ne prikazuje nužno pravilnu sliku njegove uloge. Za jednog tolko krucialnog Boga Umbrus vlada tek šaćicom Božanske moći. Upravo iz tog razloga mnogi smatraju kako će se u skorijoj budućnosti Umbrus izdić te tvoriti krah u ostatku panteona, ako ne i drugim panteonim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55</meta:creation-date>
    <dc:creator>Generated</dc:creator>
    <dc:date>2026-09-13T15::25:55</dc:date>
    <dc:language>en-US</dc:language>
    <meta:editing-cycles>1</meta:editing-cycles>
    <meta:editing-duration>PT0S</meta:editing-duration>
    <dc:title>hr:lore:bozanstva:znanje:umbrus</dc:title>
  </office:meta>
</office:document-meta>
</file>