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legende"/><text:bookmark-start text:name="__RefHeading___legende_i_polu_istine_1"/><text:bookmark-start text:name="legende_i_polu_istine"/>Legende i polu istine<text:bookmark-end text:name="__RefHeading___legende_i_polu_istine_1"/><text:bookmark-end text:name="legende_i_polu_istine"/></text:h>
      <text:p text:style-name="Text_20_body"><text:a xlink:type="simple" xlink:href="http://rumwiki.duckdns.org/doku.php?id=hr:lore:legende:orci" text:style-name="Internet_20_link" text:visited-style-name="Visited_20_Internet_20_Link">Zašto se Orci ne kupaju</text:a> </text:p>
      <text:p text:style-name="Text_20_body"><text:a xlink:type="simple" xlink:href="http://rumwiki.duckdns.org/doku.php?id=hr:lore:legende:zmaj" text:style-name="Internet_20_link" text:visited-style-name="Visited_20_Internet_20_Link">Zašto se sabljozubi tigar na fantomskom otoku zove zmaj</text:a> </text:p>
      <text:p text:style-name="Text_20_body"><text:a xlink:type="simple" xlink:href="http://rumwiki.duckdns.org/doku.php?id=hr:lore:legende:hlace" text:style-name="Internet_20_link" text:visited-style-name="Visited_20_Internet_20_Link">Zašto su hlače u elisiji zabranjene</text:a> </text:p>
      <text:p text:style-name="Text_20_body"><text:a xlink:type="simple" xlink:href="http://rumwiki.duckdns.org/doku.php?id=hr:lore:legende:patuljci" text:style-name="Internet_20_link" text:visited-style-name="Visited_20_Internet_20_Link">Zašto patuljci vole tornjeve</text:a> </text:p>
      <text:p text:style-name="Text_20_body"><text:a xlink:type="simple" xlink:href="http://rumwiki.duckdns.org/doku.php?id=hr:lore:legende:gradsko_podzemlje" text:style-name="Internet_20_link" text:visited-style-name="Visited_20_Internet_20_Link">Zašto skoro svaki grad ima podzemlje</text:a> </text:p>
      <text:p text:style-name="Text_20_body"><text:a xlink:type="simple" xlink:href="http://rumwiki.duckdns.org/doku.php?id=hr:lore:legende:mrzi_muru" text:style-name="Internet_20_link" text:visited-style-name="Visited_20_Internet_20_Link">Zašto horugva mrzi črnju mu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18</meta:creation-date>
    <dc:creator>Generated</dc:creator>
    <dc:date>2026-09-13T12::35:18</dc:date>
    <dc:language>en-US</dc:language>
    <meta:editing-cycles>1</meta:editing-cycles>
    <meta:editing-duration>PT0S</meta:editing-duration>
    <dc:title>hr:lore:legende</dc:title>
  </office:meta>
</office:document-meta>
</file>