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3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lore:sesije"/><text:bookmark-start text:name="__RefHeading___opisi_sesija_1"/><text:bookmark-start text:name="opisi_sesija"/>Opisi sesija<text:bookmark-end text:name="__RefHeading___opisi_sesija_1"/><text:bookmark-end text:name="opisi_sesija"/></text:h></table:table-cell></table:table-row></table:table></draw:text-box></draw:frame></text:p>
      <text:p text:style-name="Text_20_body">Bađek, Belančić. Belošević, Džinić, Jurić</text:p>
      <table:table table:style-name="Table">
        <table:table-column table:style-name="odt_auto_style_table_column_2_1"/>
        <table:table-row>
          <table:table-cell office:value-type="string" table:style-name="tablecell">
            <text:h text:style-name="Heading_20_3" text:outline-level="3"><text:bookmark-start text:name="__RefHeading___glavna_kampanja_2"/><text:bookmark-start text:name="glavna_kampanja"/>Glavna kampanja<text:bookmark-end text:name="__RefHeading___glavna_kampanja_2"/><text:bookmark-end text:name="glavna_kampanja"/></text:h>
            <text:p text:style-name="Text_20_body"><text:a xlink:type="simple" xlink:href="http://rumwiki.duckdns.org/doku.php?id=hr:lore:sesije:sesija_20" text:style-name="Internet_20_link" text:visited-style-name="Visited_20_Internet_20_Link">Sesija 20: Srebrno krštenje</text:a><text:line-break/>
<text:a xlink:type="simple" xlink:href="http://rumwiki.duckdns.org/doku.php?id=hr:lore:sesije:sesija_19" text:style-name="Internet_20_link" text:visited-style-name="Visited_20_Internet_20_Link">Sesija 19: Ekspedija u nepoznato podzemlje</text:a><text:line-break/>
<text:a xlink:type="simple" xlink:href="http://rumwiki.duckdns.org/doku.php?id=hr:lore:sesije:sesija_18" text:style-name="Internet_20_link" text:visited-style-name="Visited_20_Internet_20_Link">Sesija 18: O cuclanju i cuclačima</text:a><text:line-break/>
<text:a xlink:type="simple" xlink:href="http://rumwiki.duckdns.org/doku.php?id=hr:lore:sesije:sesija_17" text:style-name="Internet_20_link" text:visited-style-name="Visited_20_Internet_20_Link">Sesija 17: Dobar, loš, zao zaštitar</text:a><text:line-break/>
<text:a xlink:type="simple" xlink:href="http://rumwiki.duckdns.org/doku.php?id=hr:lore:sesije:sesija_16" text:style-name="Internet_20_link" text:visited-style-name="Visited_20_Internet_20_Link">Sesija 16: Radni naslov</text:a><text:line-break/>
<text:a xlink:type="simple" xlink:href="http://rumwiki.duckdns.org/doku.php?id=hr:lore:sesije:sesija_15" text:style-name="Internet_20_link" text:visited-style-name="Visited_20_Internet_20_Link">Sesija 15: O otimanju oca i vampirizmu</text:a><text:line-break/>
<text:a xlink:type="simple" xlink:href="http://rumwiki.duckdns.org/doku.php?id=hr:lore:sesije:sesija_14" text:style-name="Internet_20_link" text:visited-style-name="Visited_20_Internet_20_Link">Sesija 14: Živo drvo, mrtvi podrum</text:a><text:line-break/>
<text:a xlink:type="simple" xlink:href="http://rumwiki.duckdns.org/doku.php?id=hr:lore:sesije:sesija_13" text:style-name="Internet_20_link" text:visited-style-name="Visited_20_Internet_20_Link">Sesija 13: Plesačica Klarisa</text:a><text:line-break/>
<text:a xlink:type="simple" xlink:href="http://rumwiki.duckdns.org/doku.php?id=hr:lore:sesije:sesija_12" text:style-name="Internet_20_link" text:visited-style-name="Visited_20_Internet_20_Link">Sesija 12: Lovci na nekretnine</text:a><text:line-break/>
<text:a xlink:type="simple" xlink:href="http://rumwiki.duckdns.org/doku.php?id=hr:lore:sesije:sesija_11" text:style-name="Internet_20_link" text:visited-style-name="Visited_20_Internet_20_Link">Sesija 11: Pripreme za Šlajm Šoudaun</text:a><text:line-break/>
<text:a xlink:type="simple" xlink:href="http://rumwiki.duckdns.org/doku.php?id=hr:lore:sesije:sesija_10" text:style-name="Internet_20_link" text:visited-style-name="Visited_20_Internet_20_Link">Sesija 10: Krugovi v žitu</text:a><text:line-break/>
<text:a xlink:type="simple" xlink:href="http://rumwiki.duckdns.org/doku.php?id=hr:lore:sesije:sesija_9" text:style-name="Internet_20_link" text:visited-style-name="Visited_20_Internet_20_Link">Sesija 9: Uvik kontra, takva sorta</text:a><text:line-break/>
<text:a xlink:type="simple" xlink:href="http://rumwiki.duckdns.org/doku.php?id=hr:lore:sesije:sesija_8" text:style-name="Internet_20_link" text:visited-style-name="Visited_20_Internet_20_Link">Sesija 8: Gmizanje po hramu</text:a><text:line-break/>
<text:a xlink:type="simple" xlink:href="http://rumwiki.duckdns.org/doku.php?id=hr:lore:sesije:sesija_7" text:style-name="Internet_20_link" text:visited-style-name="Visited_20_Internet_20_Link">Sesija 7: Zamalo roditelji</text:a><text:line-break/>
<text:a xlink:type="simple" xlink:href="http://rumwiki.duckdns.org/doku.php?id=hr:lore:sesije:sesija_6" text:style-name="Internet_20_link" text:visited-style-name="Visited_20_Internet_20_Link">Sesija 6: Leon napiši sažetak</text:a><text:line-break/>
<text:a xlink:type="simple" xlink:href="http://rumwiki.duckdns.org/doku.php?id=hr:lore:sesije:sesija_5" text:style-name="Internet_20_link" text:visited-style-name="Visited_20_Internet_20_Link">Sesija 5: Narudžba stol broj 8</text:a><text:line-break/>
<text:a xlink:type="simple" xlink:href="http://rumwiki.duckdns.org/doku.php?id=hr:lore:sesije:sesija_4" text:style-name="Internet_20_link" text:visited-style-name="Visited_20_Internet_20_Link">Sesija 4: Kanalizacija je živa</text:a><text:line-break/>
<text:a xlink:type="simple" xlink:href="http://rumwiki.duckdns.org/doku.php?id=hr:lore:sesije:sesija_3" text:style-name="Internet_20_link" text:visited-style-name="Visited_20_Internet_20_Link">Sesija 3: Lov za znanjem</text:a><text:line-break/>
<text:a xlink:type="simple" xlink:href="http://rumwiki.duckdns.org/doku.php?id=hr:lore:sesije:sesija_2" text:style-name="Internet_20_link" text:visited-style-name="Visited_20_Internet_20_Link">Sesija 2: Ghorkutovo pismo tati</text:a><text:line-break/>
<text:a xlink:type="simple" xlink:href="http://rumwiki.duckdns.org/doku.php?id=hr:lore:sesije:sesija_1" text:style-name="Internet_20_link" text:visited-style-name="Visited_20_Internet_20_Link">Sesija 1: Strategija je u govnima</text:a><text:line-break/>
<text:a xlink:type="simple" xlink:href="http://rumwiki.duckdns.org/doku.php?id=hr:lore:sesije:sesija_0" text:style-name="Internet_20_link" text:visited-style-name="Visited_20_Internet_20_Link">Sesija 0: Lov na vile u Črnjoj Muri</text:a></text:p>
          </table:table-cell>
          <text:h text:style-name="Heading_20_3" text:outline-level="3"><text:bookmark-start text:name="__RefHeading___oneshots_3"/><text:bookmark-start text:name="oneshots"/>Oneshots<text:bookmark-end text:name="__RefHeading___oneshots_3"/><text:bookmark-end text:name="oneshots"/></text:h>
        </table:table-row>
      </table:table>
      <text:p text:style-name="Horizontal_20_Line"/>
      <text:p text:style-name="Text_20_body"><text:a xlink:type="simple" xlink:href="http://rumwiki.duckdns.org/doku.php?id=hr:5e:sesije:sesije" text:style-name="Internet_20_link" text:visited-style-name="Visited_20_Internet_20_Link">Sesije Rumbgobbler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3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1::58:44</meta:creation-date>
    <dc:creator>Generated</dc:creator>
    <dc:date>2026-09-13T11::58:44</dc:date>
    <dc:language>en-US</dc:language>
    <meta:editing-cycles>1</meta:editing-cycles>
    <meta:editing-duration>PT0S</meta:editing-duration>
    <dc:title>hr:lore:sesije</dc:title>
  </office:meta>
</office:document-meta>
</file>