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 text:name="hr:lore:sesije:sesija_1"/><text:bookmark-start text:name="__RefHeading___sesija_1strategija_je_u_govnima_1"/><text:bookmark-start text:name="sesija_1strategija_je_u_govnima"/>Sesija 1: Strategija je u govnima<text:bookmark-end text:name="__RefHeading___sesija_1strategija_je_u_govnima_1"/><text:bookmark-end text:name="sesija_1strategija_je_u_govnima"/></text:h></table:table-cell></table:table-row></table:table></draw:text-box></draw:frame></text:p>
      <text:p text:style-name="Text_20_body">Dakle, ova grupa blesavaca mi sve više prirasta srcu. Grom je džentlmen koji mi otvara vrata, Ghorkut se mlati na frontu skupa s pesom pa mi je lakše, Klarisa je urnebesna jer pokušava biti odgovorna i ozbiljna uz grupu vrtićke djece, a Mangy je tiha pa ju još nisam prokužila. Ukratko, srce im je na pravom mjestu, ali strategija za bitke je nepostojeća u najboljem slučaju. <text:line-break/>
Htjeli smo prodati ono što je ostalo od ne-slatkog vilo-zmaja nakon što je kanta za otpatke zvana Grom pojela sve osim kostiju. Našli smo Zvjerinjak po imenu Vražja posla čiji je ulaz bio prekriven kostima. </text:p>
      <text:p text:style-name="Text_20_body">Vlasnica je tieflingica Liliana koja ima toliko drskosti da se može mjerit s najumišljenijim vilama (a vile imaju jako puno drskosti). Svidjela mi se. Podsjetila me na dom.<text:line-break/>
U opakim pregovorima došli smo do dogovora da ćemo joj donijeti štakorske repove u zamjenu za 15 GP i dodatne novce ovisno o količini repova. Svi su mislili da je to najlakši zadatak ikad. A ja sam vidjela kak ciljaju… trebala nam je strategija. </text:p>
      <text:p text:style-name="Text_20_body">Stoga smo očito samo uletili u podzemlje i praktički dobili po turu od kanalizacije zbog zapaljivih plinova. Naučili smo lekciju da vatra i zapaljivi plinovi ne idu skupa.<text:line-break/>
U dućanu Carta Magica smo kupili karte koje imaju light cantrip da vidimo nešto dolje. Pokušaj drugi u kanalizaciji je bio bolji iako su štakori veličine mojih pasa.</text:p>
      <text:p text:style-name="Text_20_body">Kada je cika od borbe utišala iz ugla smo čuli šuškanje i mumljanje. U kutu je sjedio zavezan dragonborn istražitelj koji je tamo završio jer je ispitivao previše pitanja. <text:line-break/>
Našao je dnevnik i pisma nekog tipa koji je primijetio nešto čudno sa smrti starijih ljudi. Navodno da ne umiru ovisno o godinama i bolestima, već po četvrtima Mure. I sad je nestao… znači tko god se uhvati toga, nestane ili bude otet. <text:line-break/>
Nimalo sumnjivo… treba to istražiti, nekaj tu smrdi, a nije pseća kakica. Istražitelj nam je dao da prespavamo kod njega pa ćemo nakon odmora ispitati više.</text:p>
      <text:p text:style-name="Text_20_body"><text:a xlink:type="simple" xlink:href="http://rumwiki.duckdns.org/doku.php?id=hr:lore:sesije:sesija_0" text:style-name="Internet_20_link" text:visited-style-name="Visited_20_Internet_20_Link">&lt;---Sesija 0</text:a>——————————————————————————————————————————————————————- <text:a xlink:type="simple" xlink:href="http://rumwiki.duckdns.org/doku.php?id=hr:lore:sesije:sesija_2" text:style-name="Internet_20_link" text:visited-style-name="Visited_20_Internet_20_Link">Sesija 2---&gt;</text:a></text:p>
      <text:p text:style-name="Text_20_body"><text:a xlink:type="simple" xlink:href="https://my-sunshine.video/w/gPoznPPumqVPwh57KWs81o" text:style-name="Internet_20_link" text:visited-style-name="Visited_20_Internet_20_Link">Audio verzij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34</meta:creation-date>
    <dc:creator>Generated</dc:creator>
    <dc:date>2026-09-13T12::36:34</dc:date>
    <dc:language>en-US</dc:language>
    <meta:editing-cycles>1</meta:editing-cycles>
    <meta:editing-duration>PT0S</meta:editing-duration>
    <dc:title>hr:lore:sesije:sesija_1</dc:title>
  </office:meta>
</office:document-meta>
</file>