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10"/>&lt;fs x-large&gt;Krugovi v žitu&lt;/fs&gt;</text:p>
      <text:p text:style-name="Text_20_body">Svetog mu Jezuša mi smo se vratili u prošlost, ne nismo se izbili u Rodi da nas je resetiralo na tvorničke već nas je Krona stvarno hitila nazad u Lučnik na dan kada smo ubili fey zmajića u Lučniku. Da priberemo misli sjeli smo na kavu/pivu u obližnji ugostiteljski objekt… zaboravili smo da je kava luksuz pa smo skoro bankrotirali.</text:p>
      <text:p text:style-name="Text_20_body">Nakon kratko rezimea stvari koji se još nisu dogodili i kaj bi mogli napravit zaključili smo da je najbolje prodati prokleti ćup i drago kamenje koje je Gorkut uzeo iz hrama i usput nas zaključao u njemu… ko da je bilo jučer, ovaj mislim ko da će biti za nekoliko mjeseci. Krona nam je savjetovala da bi nam to najbolje bilo prodati u hramu jedne jedine, neponovljive božice Wee fakin Jas. Joooj još ak naletimo na onu luđakinju Learhu točno ću se od muke vratiti doma u Pilboro Port.</text:p>
      <text:p text:style-name="Text_20_body">Nakon podužeg puta kroz nekoliko kvartova, tak mi i treba kada sam rekla vozaču kamo da vozi ali nisam pitala gdje je to, stigli smo u Dugu Muru. Ovaj dio grada je više poljoprivredno orijentiran, pun je sjena i kuće su malo siromašnije od centralnog dijela Mure. Naravno gdje će kult imati crkvu nego na kraju grada u kući sa stubama koje vode pet metara ispod zemlje…</text:p>
      <text:p text:style-name="Text_20_body">Ajme zamislite nismo se uspjeli dogovoriti ništa s ludim kultistima, oni bi još i donaciju ma taman posla. Doduše skužili smo da na ćupu postoje oni simboli kaj Moxx zna čitati, jebate ona je sam otprdila u nepoznatom smjeru nakon kaj smo izašli iz skladišta, nadam se da je dobro. Nakon ove interakcije nam je trebalo osvježenje, Jedna kljova i jedan rog pokazala se kao prava birtija, gazdarica Julija (zajebana crvena orkica) je nokautirla Gorkuta.. bilo je predivno.</text:p>
      <text:p text:style-name="Text_20_body">Dobili smo generalne informacije o kvartu u kojem se nalazimo i saznali da netko radi krugove u žitu i u većini slučajeva ostavlja skurena tijela. Također čini se da naš prijatelj zeleni Drake prolazi preko ovog kvarta i ide prema svom utočištu na Tihobrdu, mogli bi se pozabaviti time prije nego zapali nekoliko gnomskih sela. Prespavali smo u podrumu birtije i odlučili barem škicnuti kaj se dešava po poljima, nakon kaj smo se probudili otišli smo do Lučke kapetanije.</text:p>
      <text:p text:style-name="Text_20_body">Taman dok smo dobivali informacije o slučaju u kapetaniju je uletio farmer da prijavi novi krug i tijelo. Odmah nas je odveo do kruga. Nakon kaj smo stigli tamo shvatila sam zakaj je bio tak potresen, ispred nas se nalazio krug promjera 50m s rastopljenim tijelom u sredini, falilo mu je pol face, kosti su otopljene, uglavnom izgleda ko da ga je netko probavio izvana. Nakon kolektivnog razmišljanja i istraživanja palo nam je napamet da bi to mogao napraviti neki ooze, ali čudno je bilo da smo i vidjeli tragove kočije. Oke svakaj smo vidjeli ali da netko iza kočije pelja ooza i radi Dubai drift to je malo previše.</text:p>
      <text:p text:style-name="Text_20_body">Uspjeli smo naći neke tragove i uputili smo se na kratku šetnjicu od osam sati i došli smo do stare palače, joj da gospon u kapetaniji nam je rekao da možemo uzeti tu palaču ako riješimo ovaj slučaj, huh kak se sve lijepo posložilo. Nakon par minuta 2 čudnovate figure su izašle iz palače, nosile su nekaj veliko i teško i to su postavili u kočiju. Uz više sreće nego pameti napravili smo zasjedu, onesposobili kočiju i zarobili 2 nepoznata čovjeka.</text:p>
      <text:p text:style-name="Text_20_body">Naša dva nova prijatelja ispričali su nam da ih je unajmio neki mag narančaste brade, zelenih očiju i ljubičaste halje koji predaje na faksu Magije (naravno Mangy se nemre sjetiti imena profesora, ali da je pitate ime svih konobara u krugu kilometar oko faksa znala bi ih sve). Čini se da je mag u palači radio neke eksperimente, jedna prostorija je puna trupla i tamo je potencijalno neki ooze koji ih malo po malo topi.. predivno.</text:p>
      <text:p text:style-name="Text_20_body">Sva sreća ogromna staklenka u kojoj se nalazi otopljeno tijelo nije se razbila kada je Mangy raznijela kotač kočije. Nekak smo zakrpali kotač i uputili se prema Črnjoj Muri i kapetaniji.. šok i vjeverica opet su nas uhitili.</text:p>
      <text:p text:style-name="Text_20_body">Na početku sam bila ljuta kaj su uhapsili i ispitivali, ali realno uletili smo u kvart s 2 zavezane osobe, 1 otopljenim tijelom u staklenici i kočijom koja nije bila naša, a plus Grom je malo protresao nekog lika kada ga je pitao gdje je kapetanija da. Nemrem vjerovati da bum ovo rekla ali Gorkut je spasio dan, ispao je toliko glup da zapravo ne zna lagati i valjda se svidio pandurima, još je i dobio neki posebni zlatnik za suradnju s Gardom. </text:p>
      <text:p text:style-name="Text_20_body">Nakon kaj su nas lijepo upozorili da drugi puta najavimo dolazak s zatvorenicima pustili su nas i sada ko tutleki stojimo ispred kapetanije. Mislim da je vrijeme za večeru i finu kriglu pive prije nego napravimo još neku pizdariju.</text:p>
      <text:p text:style-name="Text_20_body">Klarisa Lucić</text:p>
      <text:p text:style-name="Text_20_body"><text:a xlink:type="simple" xlink:href="http://rumwiki.duckdns.org/doku.php?id=hr:lore:sesije:sesija_9" text:style-name="Internet_20_link" text:visited-style-name="Visited_20_Internet_20_Link">&lt;---Sesija 9</text:a>—————————————————————————————————————————————————————- <text:a xlink:type="simple" xlink:href="http://rumwiki.duckdns.org/doku.php?id=hr:lore:sesije:sesija_11" text:style-name="Internet_20_link" text:visited-style-name="Visited_20_Internet_20_Link">Sesija 11---&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3</meta:creation-date>
    <dc:creator>Generated</dc:creator>
    <dc:date>2026-09-13T12::36:33</dc:date>
    <dc:language>en-US</dc:language>
    <meta:editing-cycles>1</meta:editing-cycles>
    <meta:editing-duration>PT0S</meta:editing-duration>
    <dc:title>hr:lore:sesije:sesija_10</dc:title>
  </office:meta>
</office:document-meta>
</file>