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12"/>Dakle, fascinantno je što smo mi sposobni napravit da bi se skučili. Shvatili smo da je dvorac u lošem stanju i pun već postojećih stanara (paukova i tko zna čega još) pa smo odlučili napraviti nešto što ovdašnji ljudi zovu “deložiranje”. Ukratko, išli smo od prostorije do prostorije i ubijali živine u njima kako bi pokazali da sad mi tu želimo živjeti. U ovom svijetu su svi jako posesivni oko nastambi pa sam odlučila pomoći grupi da i on imaju jednu. U svakom ormaru i prostorijici je bio barem jedan pauk. U kuhinji nas je dočekao isto jedan, ali smo odlučili da kad je već tu, mogli bi i zaroštiljati. Mangy ga je spalila s magijom, ali nažalost i dio kuhinje s njim. Očito trebamo napraviti vanjski roštilj. </text:p>
      <text:p text:style-name="Text_20_body">Kada smo se popeli na kat, shvatili smo da imamo balkon koji je super strateško mjesto za gađati vrata. To će biti korisno za slime. Iz soba na katu se pružao pogled na labirint od grmlja iza dvorca i visoki zid od 3 metra koji okružuje dvorac (s rupama na pojedinim mjestima). Ima čak i kulu i maslinik. Ovo će biti divna nastamba. U prvoj sobi je veeeeliki krevet i ima izlaz na balkon (soba u desnom kutu). Klarisa je tražila tajne pretince i otvarala ormare da možda nešto nađemo. Našla je još stanara - moljce! Ali, osim njih i 4 zlatna prstena (1 s dijamantom), 2 zlatne ogrlice, biserne naušnice, 3 ukrasna zlatnika i platinasti novčić. Na krevetu je bilo gnijezdo štakora. Nismo ih htjeli dirati. Provjerili smo i ostale sobe. U jednoj od njih opet moljci!, a u drugoj opet štakori pa smo ih spržili strujom i namlatili. Dobro razgibavanje za jutro. Četvrta soba je imala maleni krevet za dijete (meni taman). </text:p>
      <text:p text:style-name="Text_20_body">Na drugom katu opet moljci. Jadna Klarisa će razviti fobiju od njih, a nama ostalima je bilo pomalo urnebesno. Sve sobe su imale tajni pretinac - jako korisno. Sve osim jedne koja je smrdljiva - wc iliti kenjara. Ove sobe su malo siromašnije (za sluge), ali mi ćemo to urediti da budu isto lijepe. Nakon što je Ghorkut isprobao kenjaru i ubio smradom ostale neželjene stanare, našli smo oružje! Ukrašeni mač, dagger s runom koji sam ja uzela i štit od drveta s runama. Dobro će doći za borbu sa slinavcem.</text:p>
      <text:p text:style-name="Text_20_body">Sljedeći na redu je bio podrum. Odmah smo vidjeli slinavca dolje. Nismo išli dalje jer trebamo plan. I to dobar. Ovdje se radi o dvorcu ipak. Dakle, plan je bio: One štakore odozgora ćemo ubiti i postavljati ih kao mamce da slinavac upadne u našu zamku. Štakori po stepenicama, kroz predvorje pa do van. Kako su gornji katovi imali razbijene przore, sjetili smo se napuniti bačvu koju smo našli sa staklom pa smo s jednog od balkona ju objesili. Postavljali smo i staklo po putu sve do rupe koju je Ghorkut marljivo iskopao za staklenu kutiju koju smo nabavili za slinavca. Kada smo vidjeli slinavca, mislim da nam ova kutija neće biti dosta velika, ipak… ali što sad, mi se snađemo s onim što imamo. A imamo potencijalno DVORAC! </text:p>
      <text:p text:style-name="Text_20_body">Nakon par sticky situacija (see what I did there? ;) gdje je Klarisa u jednom trenutku pokušavala biti pauk koji se penje po zidu kule, Ghorkut je male slinavce koji su ga obljepili ponio sa sobom kao suknju jer je toliko htio bježati, moji psi su ozljedili šapice na staklu… ali na kraju naš plan je uspio!!! Slinavac je svoje odslinio. Pokupili smo ostale dijelove u staklene bočice i zatvorili veliku kutiju. Sada treba izviditi je li to to u podrumu i odnijeti dijelove Liliani. Kako se sve više dijelio i dijelio, mislila sam da ga nikad nećemo uspjeti dokrajčiti. </text:p>
      <text:p text:style-name="Text_20_body"><text:a xlink:type="simple" xlink:href="http://rumwiki.duckdns.org/doku.php?id=hr:lore:sesije:sesija_11" text:style-name="Internet_20_link" text:visited-style-name="Visited_20_Internet_20_Link">&lt;---Sesija 11</text:a>—————————————————————————————————————————————————————- <text:a xlink:type="simple" xlink:href="http://rumwiki.duckdns.org/doku.php?id=hr:lore:sesije:sesija_13" text:style-name="Internet_20_link" text:visited-style-name="Visited_20_Internet_20_Link">Sesija 13---&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3</meta:creation-date>
    <dc:creator>Generated</dc:creator>
    <dc:date>2026-09-13T12::36:33</dc:date>
    <dc:language>en-US</dc:language>
    <meta:editing-cycles>1</meta:editing-cycles>
    <meta:editing-duration>PT0S</meta:editing-duration>
    <dc:title>hr:lore:sesije:sesija_12</dc:title>
  </office:meta>
</office:document-meta>
</file>