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13"/>Sesija 13 - 23.03.2025 </text:p>
      <text:p text:style-name="Text_20_body">Dok smo se mi bavili prostornim uređenjem dvorca, Mox je sreo Groma kod postaje ČMGG kako se dere iz kaveza na kočiji koju je Ghorkut pokušavao užicati da nam je ostave. Grom je objasnio Moxu kako smo ga ostavili u postaji jer nismo imali novaca za platiti jamčevinu (dobro imali smo ali to sad nije bitno). Nakon cijele priče zbog čega je uopće Grom ostao zatvoren tri dana dulje od nas, izgleda da je odlučio ne riskirati i Groma je ostavio u kavezu dok je krenuo prema našoj palači. </text:p>
      <text:p text:style-name="Text_20_body">Za to vrijeme u palači došla je i Goblinica s kočijom da joj utovarimo staklenku sa slimeom.
Osim ugodnog iznenađenja kada su došli Mox i Grom u kavezu (to je ugodan dio), shvatili smo da Moxa nismo vidjeli od kada smo se vratili u vremenu. </text:p>
      <text:p text:style-name="Text_20_body">Kada smo već podijelili poslove oko uređenja dvorca, Lejla i ja smo bile zadužene da Goblinici pokažemo sve kaj je potrebno popraviti i da nam da ponudu. Goblinica je rekla 1500G ukupno, a 600G unaprijed za materijal. Također isposlovali smo da imamo plaćanje na rate, čujem da je to sad moderno.
Mox i Grom kočijom su otišli riješiti vlasničke papire od palače, i zbog nekog opet je birokraciji trebalo tri dana da naprave glupi papir, pa su jadni Mox i Grom tri dana morali čekati u birtiji. Naravno otišli su u Jednu kljovu jedan rog i tamo vidjeli cijelu hordu polomljenih orkova. Očito orkovi koje smo nahuškali na Juliju.
Za to vrijeme Klarisa je otišla svojoj prijateljici Liliani da joj javi kako je slime riješen i da očekuje staklenku. Rekla nam je da je Liliana tu staklenku koju smo mi svi zajedno tovarili na kočiju ona sama jednom rukom unijela u trgovinu… Naravno, to ne bi bilo to da Liliana nije imala odličnu ideju za našu palaču. Klarisi je ponudila da nam obnovi kamene, drvene dijelove i grube hortikulturalne radove, a zauzvrat mi moramo jednom godišnje na svoj trošak organizirati bal za njene kurtezane u trajanju od tjedan dana.
Naravno kao zaključak dogovora Liliana je nagovorila Klarisu da pođe s njom da joj ona pokaže kakve zabave ona organizira. Čak nam je Klarisa sramežljivo priznala da se dala nagovoriti da otpleše jednu točku, da mi je to bilo vidjeti. Kaže da je nastup prošao dobro, ali da je jedan patuljak posebno zapeo za nju, vjerojatno zbog seksi dlaka koje ima.
Dok je Klarisa je bila okružena visokim društvom, mi smo se grijali oko vatre u našoj palači. U jednom trenutku iznad glave nam je proletio naš poznati drake, kretao se istočno. Ubrzo dolaze Mox i Grom, kažu da su našu vatricu vidjeli s pola puta. Mora da slime dobro gori.
Sljedeće jutro otišli smo provjeriti kakva je to ogromna rupa u blizini naše palače. Ispostavilo se da su to stari rudnici srebra. Kada smo to shvatili Mox je zbrisala iste sekunde. Čuli smo zvukove unutar tunela, očito su pune nekih beštija. </text:p>
      <text:p text:style-name="Text_20_body">I to vam je ukratko to dragi roditelji, i dalje sam živa. Šteta je jedino šta neznate za moje avanture u zadnjih šest mjeseci, pardon za avanture u sljedećih šest mjeseci.
Posjetite nas nekad u našoj palači ako vam je do odmora. </text:p>
      <text:p text:style-name="Text_20_body">Pozz &lt;3
Vaša Moriko</text:p>
      <text:p text:style-name="Text_20_body">Bilješka 1 :</text:p>
      <text:p text:style-name="Text_20_body">Zanimalo nas je što piše na ćupu iz kripte piše, pa nam je naša lisica broj dva pročitala sljedeće : „Jes moro uzet?”. Ono iz kripte je nakit neke obitelji Zdenković. Priča je da je netko iz te obitelji potrošio sav novac da kupi fregatu i da je ta fregata ubzro bila potopljena te da je obitelj propala. Nedostaje nam narukvica i ukrasni gumb da imamo cijelu kolekciju koja ima visoku vrijednost.
Ukrasni zlatnici koje smo našli pretpostavlja se da su došli s prvim doseljenicima kontinenta. Zlatar nije znao procijeniti vrijednost platinastog novčića. Nudi nam je 590G za nakit.</text:p>
      <text:p text:style-name="Text_20_body">Bilješka 2 :</text:p>
      <text:p text:style-name="Text_20_body">Saznali smo za novi potencijalni zadatak u novinama Index 2. Nestala su dva zaštitara i traže se bilo kakve informacije o to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7</meta:creation-date>
    <dc:creator>Generated</dc:creator>
    <dc:date>2026-09-13T12::36:37</dc:date>
    <dc:language>en-US</dc:language>
    <meta:editing-cycles>1</meta:editing-cycles>
    <meta:editing-duration>PT0S</meta:editing-duration>
    <dc:title>hr:lore:sesije:sesija_13</dc:title>
  </office:meta>
</office:document-meta>
</file>