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hr:lore:sesije:sesija_14"/><text:bookmark-start text:name="__RefHeading___zivo_drvo_mrtvi_podrum_1"/><text:bookmark-start text:name="zivo_drvo_mrtvi_podrum"/>Živo drvo, mrtvi podrum<text:bookmark-end text:name="__RefHeading___zivo_drvo_mrtvi_podrum_1"/><text:bookmark-end text:name="zivo_drvo_mrtvi_podrum"/></text:h>
      <text:p text:style-name="Text_20_body">Ahh naravno da nisu pregledali podrum… Morali smo ga sada pregledati. Bilo je to zanimljivo iskustvo. Puna strašnih malih sobica i … moljaca. Klarisa dobro zna o čemu pričam. Pronašli smo jedva živo drvo. Dali smo mu vode, a u daljnoj diskusiji je počela bacati drevne vradžbine na nas. Dijelovi ekipe koji su primjetili izvukli su nas od tamo i spasili od naše loše sudbine.</text:p>
      <text:p text:style-name="Text_20_body">Odlučili smo proučiti ostatak podruma prije povratka do još uvijek zatvorenog živog drveta. Našli par štakora, moljaca i interesantnu stvarčicu, sobu punu oružja od srebra. Nije mi baš ugodno od toga pa sam se pomaknula unazad. U još jednoj epizodi kozmičke nesposobnosti na galatičkoj razini, pronašli smo madrac pun sline te smo ga odlučili zapaliti. Mandži ga je zapalila, gorkut je madrac bacio u hodnik, gdje se krenuo dimiti. Naravno da smo se počeli gušiti od toga, ali mali hrabri Grom je uskočio i rješio problem.</text:p>
      <text:p text:style-name="Text_20_body">Vratili smo se do pričajučeg drveta (jebote led, šta sve neću vidit). Ovaj put smo uspjeli držati razgovor sa drvetom, rekla nam je da je došla tu čuvati šumu koja tu raste davno davno davno i da hoće nazad svoju šumu. Zvali smo Pakijana da ju odjebe u skokovima, što je uspješno i napravio. Nek joj bude lijepo tamo u betežni.</text:p>
      <text:p text:style-name="Text_20_body">Još da ukratko nabrojim, Klarisa je našla dio neke kolekcije nakita koju ćemo krenuti tražiti sada. Otišli smo u grad prijaviti zmaja koji je preletio našu vilu ČMGG i rekli su nam da ako ga ubijemo i dokažemo da je žensko dobivamo 200G, te smo našli štand od male grane sa odjelom i top šeširom pa je grom pokušao ga uvjeriti u magičnost plašta kojeg ima.Klarisa je našla neki štap magični kod njega, al ništa od toga, grančica ima skupe cijene. Peter nam je rekao da se crkva Morane nalazi negdje oko Gates of Argono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5</meta:creation-date>
    <dc:creator>Generated</dc:creator>
    <dc:date>2026-09-13T12::36:35</dc:date>
    <dc:language>en-US</dc:language>
    <meta:editing-cycles>1</meta:editing-cycles>
    <meta:editing-duration>PT0S</meta:editing-duration>
    <dc:title>hr:lore:sesije:sesija_14</dc:title>
  </office:meta>
</office:document-meta>
</file>