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hr:lore:sesije:sesija_15"/>O otimanju oca i vampirizmu</text:span></text:p>
      <text:p text:style-name="Text_20_body">Kako smo dobili jedinstvenu priliku vratiti se u prošlost, iskoristila sam ovu nevjerojatnu priliku da ne postanem propali student. Dok moji kompanjoni nisu doprinosili znanju svijeta, ja sam uložila nadljudski trud i predala sam uvod za diplomski rad na portu. Nije ni čudo da autorima poput J.J. Joseph treba toliko vremena da napišu 8 knjigu u serijalu. Tijekom pauza našla sam vremena da predam Ghorkuta na liječenje od alkohola i problema s probavom nakon hranjenja sa sirovim štakorima. Kada sam sve završila krenula sam prema špilji gdje je ekipa rekla da ću ih naći. Našla sam ih u dijelu špilje s močvarom. Tamo smo pronašli jaja nalik drake-ovim, no nismo sigurni od koje su beštije. Jaje je još bilo toplo pa smo se brzo evakuirali da mama nije blizu. Sigurni smo da nije od zmaja ili jungle drakea.
Uskoro smo pronašli katakombe i tamo je bilo magičan spomenik ili kip Nefreusa- nisam sigurna kaj je to bilo. Svuda u toj prostoriji bili su crteži starih bogova. Svojim moćima osjetila sam da prostorija isijava osjećaj straha i ponosa. Strah je za te ljude trajao dok nisu ostavili što god su ostavili u toj grobnici/spomeniku u škrinji. Ta škrinja isijava magiju prema spomeniku i dalje prema zidu. Stvorenja koja su štovala Nefreusa su bili Uguntu (skelly rasa). Klarisa je pokušala otključati škrinju no nije uspjela. Probali smo podignuti škrinju, kao da je teška tone. Odustali smo nakon što smo vidjeli da škrinja ne ide nigdje, no prema izlazu ponijeli smo jaje iz močvare da prodamo.
Kada smo se vratili do kočije, dočekala nas je ali bez kotača. Za četiri brončana novčića Gnolovi su nam vratili kotače i natrag ih postavili.
Otišli smo do starog centra da Moxi i Grom odu doktoru. U ovoj četvrti žive bogataši, vidi se po kućama.
Posjetili smo Doktora Flabergastera, a dočekao nas je njegov lizardfolk batler. Doktor je pozvao pacijente k sebi, dok smo mi čekali u lijepo uređenoj prostoriji gdje nismo ništa ukrali ili oštetili.
Doktor je half-orc rase, malo neuobičajeno. Sada je u penziji, ali i dalje liječi prijatelje i njihove obitelji. </text:p>
      <text:p text:style-name="Text_20_body">Saznali smo malo povijesti o Moxi. Njezin otac je nestao, to jest možda je otet te večeri kada su bili napadnuti. Tu večer se zarazila nekrolepsijom.
Pacijenti su nam naknadno opisali malo kako Doktor liječi. Rekli su da ih je paralizirao magičnim štapićima . Iz Moxi je izvadio ogroman parazit koji je spremio u staklenku za analizu. Iz Groma je izvadio tri mala parazita, puno manje impresivno.
Grom je podijelio par detalja o sebi s nama, saznali smo da štuje mnogo bogova, te da je za njegovu rasu rijetko da koriste magiju. </text:p>
      <text:p text:style-name="Text_20_body">Doktor nas je nakon operacija pozvao na večeru. Hala gdje smo večerali je slična našoj u dvorcu, no naša je naravno bolje jer ima drvo i staklen krov. Doktor nam je ispričao da je Moxinog oca zadnji puta vidio u Tihobrđu kada su zajedno pričali. Čudno mjesto za razgovor ali ne znam što sam očekivala, dobro da se nisu našli na vrhu neke planine da malo tračaju. Doktor je iskoristio priliku da ukaže Gromu da no kako je štetno jesti štakore i miševe, osim što je odvratno jesti ih sirove. Doktor je rekao da je Moxin otac istraživao Nerulove hramove. Postoje legende o izgubljenom gradu ispod Črnje Mure, to je bilo prije vremena trenutačnih rasa. Rodno mjesto Morane je negdje ispod Črnje Mure. Doktor ne prestaje pričati, ali iznosi zanimljive teze. Kaže da stvorenja žive dulje nego nekad i umiru drugačije. Sve se primijenilo s padom Nerula. Također Flabergaster je ponudio Klarisi da bude njegova učenica, što je ona prihvatila. </text:p>
      <text:p text:style-name="Text_20_body">U međuvremenu saznali smo par detalja o jajetu, staro je 5 dana i od riječnog je drakea. </text:p>
      <text:p text:style-name="Text_20_body">Nakon ove edukativne i ukusne večere, odlučili smo se vratiti do svog dvorca. Moxi nam je ispričala više o večeri
kada joj je otac nestao, rekla je da joj je otac bio doktor i da ju je nešto ugrizlo tada. Otac joj je najvjerojatnije otet. Njegova ambulanta se nalazila u Murogradu.
Rekla je da kada ogladni mora se napiti nečije krvi, čovječje ili životinjske. Rekla je da joj se trenutno ne žuri izliječiti. </text:p>
      <text:p text:style-name="Text_20_body">Povezali smo da Nerul i Tihobrđe nekako utječu na dulji život ljudi. Također saznali smo da Nerulu nisu smetali vampiri, ali preferira kosture.
Uspostavilo se da Grok ima magičnu šugu, cijelo ovo vrijeme crpi magičnu energiju od Lejle. On vuče magiju iz okoline, no Lejla je najnepresušiji izvor za njega. </text:p>
      <text:p text:style-name="Text_20_body">Kada sam se napokon vratila u sobu malo odmoriti od akademskog rada, srela sam svoju nevolju Ghorkuta. Pobjegao je iz bolnice i pio je ispod stola kao da će ga gradska straža tražiti u našem dvorcu. Oduzeli smo mu sav alkohol, a Grom mu je puhnuo pixie prašinu u lice. Od toga je postao poslušan i otišao je trijezniti u svoju sobu. </text:p>
      <text:p text:style-name="Text_20_body">//
Studentica Morik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37</meta:creation-date>
    <dc:creator>Generated</dc:creator>
    <dc:date>2026-09-13T12::36:37</dc:date>
    <dc:language>en-US</dc:language>
    <meta:editing-cycles>1</meta:editing-cycles>
    <meta:editing-duration>PT0S</meta:editing-duration>
    <dc:title>hr:lore:sesije:sesija_15</dc:title>
  </office:meta>
</office:document-meta>
</file>