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lore:sesije:sesija_16"/>Radni naslov</text:p>
      <text:p text:style-name="Text_20_body">Radimo pizdarije. Ovoga puta odlučili smo istražiti veće količine smrti unutar črnje mure pa smo se pokušali sjetiti redoslijeda smrti prije nego što smo postali Dr. Tko, jedna od meni osobno najdražih lektira iz osnovne.</text:p>
      <text:p text:style-name="Text_20_body">Redoslijed smrti bio je: Luka, Glavna tržnica, stari centar pa onda jezerska četvrt. Dok smo se pripremali Klarisa je odlučila popraviti kotač na kočiji dok je grom ukrao sjekiru gorkutu kako bi sasjekao drvo koje mu je smetalo. Međutim tog drveta više nema. Tak da, džabe radna akcija.</text:p>
      <text:p text:style-name="Text_20_body">Krenuli smo dalje do tete Lilijane kako bi vidjeli što ćemo s jajetom. Krenuli smo okolnim putem preko četvrti sijena. Pošto smo odabrali ovu rutu imali smo par lijepih prizora i ruševina s lijeva i desna. Nakon toga put kreće biti prohodniji te mirno dolazimo do vražjih posla.</text:p>
      <text:p text:style-name="Text_20_body">Dali smo Lilijani zmajevo jaje te je Lela provjerila što se događa sa njenim Fairy dragonom. Našla ga je u toplicama te smo kroz razgovor saznali da ima okladu sa Rivachegom tko će duže živjeti. Čini mi se da znamo odgovor na ovo, al preslatko je kako se trudi. </text:p>
      <text:p text:style-name="Text_20_body">Poteglo se pitanje gdje ćemo smjesititi Matu obzirom da mu je potreban netko tko će paziti na njega. Kroz razgovor Lela je saznala da ona jest ono što je magija, dok je Mati curila magija iz sfinktera. Da… ni ja ne znam kako prethodna rečenica ima smisla, ali dogodilo se. Nakon duže rasprave o tome gdje ga smjestiti, Matin zaključak je bio “Aj vozi me u pičku mater”, što nakon ovakvog jednog krugodrka je jedini ispravan zaključak.</text:p>
      <text:p text:style-name="Text_20_body">Lela je pitala Lilijanu je li poznato tko je kreirao pokelopte međutim za to nismo uspjeli pronaći odgovor, ali smo zato u zamjenu za jaje dobili runu koja će dobro doći Mandži.</text:p>
      <text:p text:style-name="Text_20_body">Iduća agenda je bila pokupiti gorkutovu plaću od 60 dukata te zvjerinjak gdje je Lela kupila početnički paket za izradu zamki pa smo KONAČNO krenuli istraživati gdje ljudi umiru.</text:p>
      <text:p text:style-name="Text_20_body">Potražili smo Rinđara kojega je unajmio Stjepan Kozmica. Potražili smo ga u blizini njegovog skloništa u blizini trga krvave horugve. Ne znamo točnu lokaciju skloništa ali smo ga uspjeli pronaći te popričati o istragama te razmjenili informacije koje imamo. Unajmili smo ga da nam sazna lokaciju Stjepana Kozmice. Dogovor je bio da će nam poslati pismo kod fakulteta u centru za 2 dana. Otišli smo do popa crkve ježušove kako bi saznali je li pbroj smrtnih slučajeva veći u zadnje vrijeme. Osim što je crkva lijepa i lijepo uređena, saznali smo da je u zadnje vrijeme dosta pauta zatraženo da lijesovi budu zatvoreni prilikom pogreba te da su ove godine već na 50, 60 pogreba naspram 15ak prošle godine. Grom je dobio informaciju vezanu za svoj plašt za koji bi se morao pospominjati sa moraninim pratiocima kako bi saznao više, također smo saznali o festivalu blizu Gates of Argonoth gdje se skupljaju pratioci morane pred zimu. </text:p>
      <text:p text:style-name="Text_20_body">Nakon posjeta crkvi smo otišli do Zdravice kupiti par lijekova te kod druga pokupiti mandžin mač, saznali smo da oklope izrađuje njegov rođak koji posluje u Lučniku. Također nam je uvalio račun za vodovod koji bi trebali uvaliti njima, moram priznati da se klarisa fino snašla i riješila taj problem veoma efikasno. Zavidim joj.</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32</meta:creation-date>
    <dc:creator>Generated</dc:creator>
    <dc:date>2026-09-13T12::36:32</dc:date>
    <dc:language>en-US</dc:language>
    <meta:editing-cycles>1</meta:editing-cycles>
    <meta:editing-duration>PT0S</meta:editing-duration>
    <dc:title>hr:lore:sesije:sesija_16</dc:title>
  </office:meta>
</office:document-meta>
</file>