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hr:lore:sesije:sesija_17"/>Dobar, loš, zao zaštitar</text:span></text:p>
      <text:p text:style-name="Text_20_body">Nakon što sam platila račune za druga Tita sabrali smo glave u obližnjoj biblioteci, ili vam ga kafiću. Relativno brzo smo zaključili da nema smisla da krenemo u nekom drugom smjeru već da se držimo trenutačnog zadatka a to je otkriti kako zaustaviti divljeg agenta velikog mozga zvani mali mozak 7. Da zapravo smo se sjetili da postoji više tih manjih mozgova koji će početi raditi pizdarije pa hajde da bar pomognemo s ovim.</text:p>
      <text:p text:style-name="Text_20_body">Lagani déjà-vu kako bi rekli vilenjaci žabari, Moxx i ja krećemo u potragu za lažnim zaštitarom na mjestu gdje se desila najgora maska u povijesti maski dok Manđi i Lela idu do Eme na faks pitati je zna li nešto više o tome kako da se zaštitom od psihičkih napada mozga. Grom je odlučio da je pametnije da netko pazi na Gorkuta dok se spušta na razinu alkoholičara početnika tako da se vratio u Vilu Rigoleto.</text:p>
      <text:p text:style-name="Text_20_body">Ajde Manđi se nije zapalila kada je ušla u zgradu faksa a ovaj tjedan je bila tamo 2 puta… mogla bi on diplomirati do kraja ovog stoljeća. Emu su našli odmah na ulazu, nije imala previše informacija o zaštiti osim toga da je to lakše ljudima s velikom snagom volje i da si generalno možemo pomoći s napitcima i magičnim pomagalima. Folije koje je posada Rumgobblera koristila zapravo pojačava signal, sva sreća kod njih je signal generalno bio slab pa se nije imalo što pojačati. Sve mi se čini da ćemo morati pronaći neki potomak onog goblina koji je radio specijalne bombe za njih, a što sada jedan kvart više manje.</text:p>
      <text:p text:style-name="Text_20_body">U međuvremenu Moxx i ja smo našim moćima percepcije uočili zaštitara za kojeg nismo bili sigurni je li pijan a nije ni podne (ništa čudno samo navodim vrijeme za referencu) ili uči hodati. Kada smo ga pobliže pogledali odora mu je izgleda slabo održavano a i na patroli je sam, inače bi trebala biti barem dva zaštitara. Nakon kratko praćenja nekako je skužio Moxx koja je onda iskoristila priliku i pitala ga za zdravlje uže i šire porodice i time meni dala vremena da se bolje sakrijem.</text:p>
      <text:p text:style-name="Text_20_body">Nakon nekih 10ak minuta shvatila sam da ide u krug, i to ko švicarski sat koji ne reagira na nikakve vanjske podražaje, kako bi izbjegla da mi se krene vrtjeti u glavi otišla sam natrag u biblioteku kako bi nešto pojela a i tamo je bio dogovor naći se s ostatkom ekipe nakon što završimo naše odvojene istrage. Gablec, kratka izmjena informacija i nastavak praćenja našeg prijatelja zaštitara. Vidi ti njega naučio je hodati ko da je popio sam jednu kriglu pive, ah tako brzo odrastaju. Dok je Lela bila u potrazi za još kojim lažnim zaštitarom naletjela je na prave zaštitare koji su uočili lažnog ali odlučili su ne reagirati iz kolegijalnosti, svatko ima pravo na loš dan.. iskreno lijepa gesta od njih.</text:p>
      <text:p text:style-name="Text_20_body">Ipak nakon dva sata pokušavaju ga odvesti kući ali kao i prije ne reagira i samo prati svoj put prolazeći kroz njih. Zanimljiv je Centar, puno je dinamičniji od Karasove četvrti, jako puno ljudi, interakcija i događaja pa se ljudi od toliko toga ni ne primijete zaštitar kojeg iz kanalizacije kontrolira mali mozak 7 koristeći svoje strašne psihičke moći.</text:p>
      <text:p text:style-name="Text_20_body">Oho ipak usporava, zapravo tetura kao da je na izmaku snaga.. nešto se događa. Lela je najbliža njemu i primjećuje da ima jako raširene zjenice (jedan od znakova umne kontrole) plus izgleda kao da se doslovno raspada. Manđi ga ide dotaknuti i gratis dobije mentalne ozlijede koje je skoro pošalju na bolovanje ali i van tjelesno iskustvo gdje kao super heroj poleti iznad grada i zatim naglo skrene prema dole u kanalizacije i vidi ljude koji kao i prije idu do MM7 (mali mozak 7 ne da mi se sto puta pisati)… u tom trenutku MM7 zna da ga je netko primijetio.</text:p>
      <text:p text:style-name="Text_20_body">Dok je Manđi imala iskustvo Moxx i ja smo održavali čovjeka na životu magičnim i medicinskim načinima dok nisu došli zaštitari. U svoj toj strci sjetila sam mu se dati papirić da mi zapiše bilo kakvu informaciju koja bi nam mogla pomoći, i taman kada sam pomislila kako da će jedino biti piši kući propalo vratio mi je papirić natrag u ruke taman prije nego ga je odvela medicinska služba, žilav je taj zaštitar. Na papiriću nam je napisao adresu, lokacija ja na jednom od 6 manjih trgova oko glavnog Centralnog.</text:p>
      <text:p text:style-name="Text_20_body">Na adresi se nalazi obična kuća na 3 kata sagrađena od kamena. Kratkom izvidnicom ustvrdili smo da unutra nema nikog i nadamo se da je stvarno tako. Obila sam bravu i pod paravanom dostave ušli u kuću. Brzo smo zaključili da je to obiteljski dom zaštitara koji je trenutačno u hitnoj službi, žena se ljuti na njega kako se 3 dana nije vratio doma i rekla mu je kada dođe sebi da dođe do nje jer je tamo otišla s djecom.. grdo. A razlog zašto se 3 dana nije vratio doma je vjerojatno povezan s knjigom “Zašto se smrt vraća” koja priča o tome kako je postojao period od 50 godina gdje je smrt jednostavno stala, bome teta Teuta je napravila pravi kaos. Čini se da je naš zaštitar provodio privatnu istragu sličnu našoj, samo ga je MM7 pronašao i skoro poslao u grob.</text:p>
      <text:p text:style-name="Text_20_body">U prizemlju smo prošli kaj se da proći pa smo krenuli na tavan, tu smo naletjeli na nešto zanimljivo. Po standardnoj proceduri istraživanja Moxx je upalila svijetlo ali onda smo primijetili neke čudnovate sjene koje su zapravo pričale ali nitko osim Moxx ih nije razumio. Prvo su htjeli da ugasimo svjetlo, s malo nećkanja udovoljili smo njihovim zahtjevima i onda su se prebacile na zajednički jezik. Ispostavile se da su te čudnovate sjene zapravo duše istjerane iz vlastitih tijela koje je zaštitar našao i doveo do tavana dok ne nađe način kako da ih vrati u njihova tijela. Ne mogu se sjetiti tko su bili ili ičega zapravo samo posjeduju emocije koje je Manđi svojim magičnim dodirom protumačila da nas navode da idemo prema kanalizaciji.</text:p>
      <text:p text:style-name="Text_20_body">Jedna od duša se zapravo sjeća da je bila susjed zaštitara, iz nekog razloga usmjerio nas je u svoju kuću i rekao nam gdje drži rezervni ključ kako ne bi trebali provoditi još jednu dostavu. Ostale duše su se rekle da će nam pomoći kada lociramo njihova tijela, kako ne znam ali lijepo je znati da ćemo imati bar nekakvu pomoć zato što mi se čini da će nam trebati. Hrabro nastavljamo našu istragu u sljedećem nastavku i sljedećoj kući.</text:p>
      <text:p text:style-name="Text_20_body">Klarisa Lucić</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34</meta:creation-date>
    <dc:creator>Generated</dc:creator>
    <dc:date>2026-09-13T12::36:34</dc:date>
    <dc:language>en-US</dc:language>
    <meta:editing-cycles>1</meta:editing-cycles>
    <meta:editing-duration>PT0S</meta:editing-duration>
    <dc:title>hr:lore:sesije:sesija_17</dc:title>
  </office:meta>
</office:document-meta>
</file>