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hr:lore:sesije:sesija_18"/>O cuclanju i cuclačima</text:span></text:p>
      <text:p text:style-name="Text_20_body">Sesija 21.03.2026. Tamara, Leon, Andy i Vanja</text:p>
      <text:p text:style-name="Text_20_body">Taman kad smo se vratili iz rudnika u našu villu, sreli smo nepoznatog čovjeka. Čim je ugledao ČMGG odoru na Ghorkutu dao je petama vjetra - no nije imao šanse protiv gardskih instikata Ghorkuta. Ghorkut ga je ulovio i bacio mu se na vrat. Pokušavao ga je ispitivati no valjda je zaboravio da drži koljenu čovjeku na grlu pa ne može odgovoriti.
Taj čovjek je bio Kuzmić, valjda ga nismo prepoznali jer ga nismo vidjeli jedno dulje vrijeme. Rekao nam je da mu je Klarisa rekla kako je sigurno sakriti se u našoj villi. Osjetila sam da je Ghorkut dobro raspoložen zbog ulovljenog vepra iz pećina i zbog Kuzmića, pa sam ga zamolila da popravi prozor koji je strgao. Stavio je daske pa sad barem više životinje ne mogu tamo unutra. </text:p>
      <text:p text:style-name="Text_20_body">Sljedeće jutro je došao Flabergasterov batler. Imao je privatne informacije za Moxx. Rekao joj je da su našli tijelo njenog oca. Pričala nam je kako su joj oca oteli prije 6 mjeseci. U periodu kada je nestao bavio se istraživanjem manje legalnih ljudi za svoj doktorat. Moxx mu je pomagala. Rekli su da otac nije mrtav ali da nema puls.
Sada kada smo shvatili da su se svi u Moxxinoj obitelji povampirili, Ghorkut je iskoristio trenutak da pita Mox hoće li zapaliti svog tatu kao joint kada ga nađemo. Ne-zabavna činjenica : svi vampiri potiču s Taldorea.
Tijelo Moxinog oca se nalazi u Tihobrđu u podzemnom gradu, čak smo dobili kartu. U Tihobrđu brzo smo našli Moxinog oca, to je sreća jer to mjesto nije postalo manje strašno od kada znam da su i vampiri tamo uz ostale beštije.
Nažalost, netko tko ga je donio u podzemni grad nije ostavio nosila, pa smo nosila improvizirali sa vratima. Najbržim putem su se zaputili van, kroz toranj prema gore. Dok smo ulazili u toranj u daljini sam vidjela neko čudno biće s kljunom. Nije nas pratilo kako smo se penjali kroz toranj. Kada smo izašli u šumu Lela je ulovila par životinja da nahranimo naše gladne vampire. Moxin otac je pocuclao zeca do kosti, optilike slično kako najžedniji pijanci jutro nakon popiju cijele bunare. Očito je da su Moxinog oca iscuclali na najjače tamo u podzemlju, ono baš baš.
Svi zajedno smo se vratili u Villu plus Moxin tata na nosilima. Ghorkut je morao na posao, osjetio je potrebu da ganja migrate po četvrti sjena. Pričao nam je kako je zaustavio kočiju gdje se netko skrivao ispod kočije. Bila je to lizardfolk žena. Vagon je bio pun oružja. </text:p>
      <text:p text:style-name="Text_20_body">Bila sam na fakultetu, malo se raspitala o vampirima. Sve su mi rekla da profesora u birtiji kraj faksa dok su njihovi studenti pisali kolokvij u istoj toj birtiji. Rekli su mi da vampiri vole najviše cuclati nakon sumraka. Za vampire je sigurno izaći tek nakon sumraka. Mox je nizak vampir, jer je postala vampir od višeg vampira. Imaju kaste. Npr u Taldoreu su toliko rasprostranjeni da je jedan gradonačelnik bio vampir. Srećom mi ne možemo postati vampiri od Moxx. Ona i njen tata postali su vampiri tako što je neki viši vampir odlučio prenijeti vampirizam na njih. Niži vampiri imaju manje porive cuclati krv.
Pitam se jesu li oboje dobili vampirizam jer su se bavili istraživanjem na manje legalnim ljudima…</text:p>
      <text:p text:style-name="Text_20_body">Teorija po Moxx vezano za mozgove : Pitao se je li Ksena ratnica ima istu hiponozu od mozgova kao i Ivan Ratnik. Njena teorija je da Alfa mozak ima više beta mozgova, a beta mozgovi mogu imati svoje podanike poput ljudi, mindflayera itd. Kada alfa mozak umre onda se beta mozgovi bore za alfa status. Sada se vjerojatno mozgovi još uvijek međusobno bore od kada je posada rumgobblera raznjela alfa mozak. </text:p>
      <text:p text:style-name="Text_20_body">Ova saga o cuclanju postaje sve napetija, baš me zanima što je sljedeće.
<text:span text:style-name="Emphasis">Mangy Moriko</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39</meta:creation-date>
    <dc:creator>Generated</dc:creator>
    <dc:date>2026-09-13T12::36:39</dc:date>
    <dc:language>en-US</dc:language>
    <meta:editing-cycles>1</meta:editing-cycles>
    <meta:editing-duration>PT0S</meta:editing-duration>
    <dc:title>hr:lore:sesije:sesija_18</dc:title>
  </office:meta>
</office:document-meta>
</file>