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r:lore:sesije:sesija_2"/>Bok Tata,</text:p>
      <text:p text:style-name="Text_20_body">Nadam se da se Majka ne ljuti više previše što sam tako iznenadno krenuo u avanturu, ali znaš da sam morao to napraviti. <text:line-break/>
Iako Još ne znam kako ću ti ova pisma dostaviti, odlučio sam ih barem staviti na papir pošto sam napokon skupi dovoljno ekstra zlatnika da unajmim nekoga tko će ih napisati. Samo se nadam da se ispravno sjećam kako se zovu naša slova, haha.</text:p>
      <text:p text:style-name="Text_20_body">Trenutno sam u malom čoporu koji istražuje misteriozan nestanak neprirodno starih ljudi koji se odvija po četvrtim Crne Mure I oni paze na mene tako da se ti I majka uopće ne trebate brinuti!  - Čak su mi I pokazali kako možeš prizvati toplu vodu dok se pereš u kući prije koji dan I dopustili da idem prvi! Mogao bi još pričati o tome no bolje da se vratim na događaje zadnjih par dana pošto mi naplaćuju po slovu.<text:line-break/>
Jučerašnji dan je završio predajom štakorskih repova koje smo skupljali jučer teti koja drži dućan za prodaju dijelova čudovišta I takvih sitnica I time sam napokon zaradio prve prave novce od kada sam se odvažio na put, no još važnije dobili smo propusnicu da pijemo Koliko god želimo u jednom lokalnom bircu što smo u punosti I iskoristili – mislim da sam impresionirao svoje nove prijatelje s Koliko toga mogu popiti prije nego što više ne mogu gledati – što se čini kao neka vrsta sporta ovdje!</text:p>
      <text:p text:style-name="Text_20_body">Ne sjećam se točno kako smo se vratili kod čovjeka guštera kojega smo spasili iz kanalizacije I koji nam je dao da se tuširamo kod njega I isto spavamo, no probudio sam se na velikom tepihu usred sobe za kojeg se kasnije ispostavio da pokriva ulaz u podzemnu sobu za skakanje po krevetima – kompletnu s izolacijom da ne smetaš druge stanovnike dok se skače, genijalno!<text:line-break/>
Nakon toga smo odlučili da je najbolji način za nastavak s našom misijom stavljanje pod smotru kuće gdje se desio jedan od nestanaka I zaštitari nisu dali obitelji da vidi tijelo kako bi saznali više o počiniteljima. Pošto je ispred kuće bio trg dogovorili smo se rasporediti I da svatko radi svoju stvar – neki su pjevali I plesali za publiku, neki su se pravili da su publika, neki su sjedili na drvima I takve stvari – no ja nisam mogao odoljeti kupanju u toploj vodi fontane ovog lijepog dana. <text:line-break/>
Jedino što smo otkrili prije nego što su naše pjevače I člana publike odveli zaštitari je da zaštitari često patroliraju ulicom I provjeravaju tu kuću gdje je taj čovjek živio. Pošto nisam mogao dopustiti da mi prijatelje odvedu zli stražari morao sam se prikradati za njima – što mi I nije baš pošlo za rukom jer su ubrzo zaskočili I mene I poveli me s njima do stanice.<text:line-break/>  </text:p>
      <text:p text:style-name="Text_20_body">Tamo su nam objasnili da oni nisu zli stražari, nego dobri stražari I da oni isto traže zle stražare I one koji uzrokuju smrti po četvrtima – po mojem mišljenju nijedna od tih smrti nije preuranjena pošto teta Sharh ima 34 godine I najstarija je u našem plemenu – dok ovdje ljudi žive stotinama godina – previše ako mene pitaš!
Nakon što smo uvjerili dobre stražare da nismo sa zločestim stražarima I da mi isto želimo pronaći zločeste stražare obavijestili su nas da smo loši u svome poslu I pustili nas van da se vratimo pred kuću svojim drugim prijateljima. Kada smo došli natrag na trg imali smo što za vidjeti – netko je ubio čovjeka koji je sjedio pod drvom I bio valjda promatrao koncert – I to sve pred našim njuškama!\   </text:p>
      <text:p text:style-name="Text_20_body">E da, I kupio sam štit danas – ima na sebi srp I čekić I zapravo je dovoljno velik da ga mogu koristiti kako treba – prodao mi ga je čovjek koji je mislio da se zovem drug što je u meni potaknulo želju da pojedem bogate I zato sam dobio I popust!<text:line-break/>
Oprosti ali moram sad završiti, pisac mi pokazuje da sam ostao bez riječi – pozdravi mamu I tetu I sestre I ostale, bok bok! </text:p>
      <text:p text:style-name="Text_20_body"><text:a xlink:type="simple" xlink:href="http://rumwiki.duckdns.org/doku.php?id=hr:lore:sesije:sesija_1" text:style-name="Internet_20_link" text:visited-style-name="Visited_20_Internet_20_Link">&lt;---Sesija 1</text:a>——————————————————————————————————————————————————————- <text:a xlink:type="simple" xlink:href="http://rumwiki.duckdns.org/doku.php?id=hr:lore:sesije:sesija_3" text:style-name="Internet_20_link" text:visited-style-name="Visited_20_Internet_20_Link">Sesija 3---&gt;</text:a></text:p>
      <text:p text:style-name="Text_20_body"><text:a xlink:type="simple" xlink:href="https://my-sunshine.video/w/fCP4P7VcLGmFR5V9D6K188" text:style-name="Internet_20_link" text:visited-style-name="Visited_20_Internet_20_Link">Audio verzij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18</meta:creation-date>
    <dc:creator>Generated</dc:creator>
    <dc:date>2026-09-13T16::20:18</dc:date>
    <dc:language>en-US</dc:language>
    <meta:editing-cycles>1</meta:editing-cycles>
    <meta:editing-duration>PT0S</meta:editing-duration>
    <dc:title>hr:lore:sesije:sesija_2</dc:title>
  </office:meta>
</office:document-meta>
</file>