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3"/>Dragi Roditelji,</text:p>
      <text:p text:style-name="Text_20_body">nisam Vam se dugo javila pa pišem pismo da znate o mojim zadnjim avanturama</text:p>
      <text:p text:style-name="Text_20_body">.
.
.</text:p>
      <text:p text:style-name="Text_20_body">I mrtvac kojeg smo našli imao je otvorene oči, gledao je prema jednoj ulici kao da nekoga čeka. Sjećam se jedne demonstracije mindcontrola kada je osoba pod kontrolom izgledala isto kao ovaj mrtvac. Sjećam se ako je mind control toliko jak da nakon prekidača spella subjekt može umrijeti. Sve mi se to nekako poklapa jer sam osjetila tragove jake magije na trgu. Grom i ja smo diskutirali da imamo tri moguća krivca : vampira, drugo biće koje ima mind control ali nije čovjek i neki rijetko jak mag. Mind control radi tako da ako ga casta jako biće, ono može biti dalje od žrtve, no slabiji caster mora biti blizu žrtve inače nema snagu.
op. a. Vampiri izgledaju kao ljudi, jači su fizički, boje se sunca, piju krv.
op. a. Jaki mag, poput maga iz legenda o trećem rtu Črnje mure, to je legenda stara 50 godina. Priča se da je posada broda rumgobbler raznjela cijeli rt kako bi spasila Črnju muru od mind controla. Nema točan opis maga, ali ga opisuju kao “velik mozak u staklenci”. Za to nisam čula u literaturi.
Ostali smo bez tragova na trgu, odlučili smo više saznati. Klarisa, Ghorkut i ja smo se zaputili u knjižnicu. Najbliža knjižnica koju smo našli nije izgledala nimalo kao knjižnica, ali je na ulazu imala napisano Knjiznic. Nakon kucanja otvorio nam je gnom. Ispada da je njegov otac držao tu knjižnicu prije nego li je posao nepokretan pa je sada sin glavi dok tata dirigira iz sobe iza. Odlučili smo pomno istražiti i zakupili smo pristup knjižnici na dva sata. Podijelili smo se Klarisa je jedna tražila, ja sam tražila o snažnim magovima u prošlosti Črnje mure, a Ghorkut nam je držao knjige. Pročitala sam razne detalje o snažnim magovima Črnje mure, ali o trećem rtu je bilo jedva spomena. Nakon knjižnice vratili smo se kod Silvanija u kuću, zbog nekog razloga se čudio kada smo se stvorili tamo. Prepričali smo mu šta smo radili, a on nam je ispričao o mind control lubanji koja je kontrolirala boginju Teutu dok je još hodala Črnjom murom. Čula sam da pomažu kapice od folije jer pomažu u blokiranju magije. Nadam se da će biti neki volonter da napravimo eksperiment. Opet smo ostali bez ideja pa je Grom mislio da ćemo možda više saznati u birtiji. Vjerojatno bi nam bolje išlo da nismo u podne došli u birtiju. Nakon malo vremena, i taktičnog glasnog pričanja o mozgu koji mind kontrola jedan beskućnik koji ima zadah kao kanalizacija nam je ispričao o hodajućem mozgu. Rekao je da ga je vidio kako se šeće po ulici i ulazi u jedan o otvora kanalizacije. To nam je jedini trag, za sad. </text:p>
      <text:p text:style-name="Text_20_body">Vaša Moriko,
ps. ako možete poslat malo love dobro bi došlo trebam si kupit oklop &lt;3</text:p>
      <text:p text:style-name="Text_20_body"><text:a xlink:type="simple" xlink:href="http://rumwiki.duckdns.org/doku.php?id=hr:lore:sesije:sesija_2" text:style-name="Internet_20_link" text:visited-style-name="Visited_20_Internet_20_Link">&lt;---Sesija 2</text:a>——————————————————————————————————————————————————————- <text:a xlink:type="simple" xlink:href="http://rumwiki.duckdns.org/doku.php?id=hr:lore:sesije:sesija_4" text:style-name="Internet_20_link" text:visited-style-name="Visited_20_Internet_20_Link">Sesija 4---&gt;</text:a></text:p>
      <text:p text:style-name="Text_20_body"><text:a xlink:type="simple" xlink:href="https://my-sunshine.video/w/i4BmYvzXmt4y6wXRzSZznD" text:style-name="Internet_20_link" text:visited-style-name="Visited_20_Internet_20_Link">Audio verzij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17</meta:creation-date>
    <dc:creator>Generated</dc:creator>
    <dc:date>2026-09-13T12::36:17</dc:date>
    <dc:language>en-US</dc:language>
    <meta:editing-cycles>1</meta:editing-cycles>
    <meta:editing-duration>PT0S</meta:editing-duration>
    <dc:title>hr:lore:sesije:sesija_3</dc:title>
  </office:meta>
</office:document-meta>
</file>