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lore:sesije:sesija_4"/>&lt;fs x-large&gt;
Kanalizacija je živa
&lt;/fs&gt;</text:p>
      <text:p text:style-name="Text_20_body">Hodajući kanalizacijom osim smrada vidjeli smo i razne opasne živine kojih smo se klonili ko vjernik đavola. Što je zapravo čudno obzirom da imam predispozicije uletjeti u najveća govna (heh, ovo je nenamjerno).
<text:line-break/>
<text:line-break/>
Prativši nekakvu bio masu došli smo do nekakve sobe sa masom na stropu od trupala, čini se istih trupala koja su kontrolirana. Odmah sam dobila neki neugodan osjećaj u stomaku. Vidjeli smo (ne)mrtvog kako se spaja sa tom masom. Osim toga prostorija je imala 5 drugih cijevi koje su vodile bog zna gdje.<text:line-break/>
<text:line-break/>
Istražujući dalje smo shvatili da su neke od cijevi zaštopane, kao dobri sugrađani, Groma smo natjeravali da odštopa par cijevi. Međutim nakon odštopavanja jedne od cijevi. Čini se da se (ne)živa masa sa stropa krenula ljutiti na nas.
Na što smo mi uspjeli napraviti jedini ispravan potez i dali smo petama vjetra. Putem smo naišli na nekakve cijevi koje su izgledale, kako je to Klarisa rekla, kao motor od lokomotive.<text:line-break/>
<text:line-break/>
Izašli smo iz kanalizacije negdje van Karasove četvrti na što smo onako uređeni i smrdljivi morali pitati zaštitara “Kamo sad?”, kako da se vratimo nazad do naše četvrti? Uspjeli smo se nekako iznavigirati.
<text:line-break/>
<text:line-break/>
Nakon što smo se uspjeli oprati i regrupirati, neki od nas i ukrasti sapuna i najebati, odlučili smo naše brige prijaviti lokalnoj policijskoj stanici, odnosno Davidu. Davida nismo našli, al zato smo našli njegovog kretena od zamjenika. Jest da je on na nekoj visokoj policijskoj poziciji, al je nesposoban, nezainteresiran, budala, kreten, idiot, smrdljivo džubre i ne malim dijelom retardiran. Na sreću, taman kad smo htjeli otići, primjetili smo admiralku Shyru koja je ulazila u policijsku postaju. Na što smo se okrenuli za 180° ™ i sa velikim prkosom i ogromnim zadovoljstvom, GLASNO izjasnili da želimo uložiti žalbu prema gnomici admiralki.
<text:line-break/>
<text:line-break/>
Vratili smo se po pse od Lele, gdje smo shvatili da našeg najdražeg guštera nema. Naišli smo na njegove sluge pa smo uspješno pronašli Leline pse. Budući da smo shvatili da je nešto više vremena prošlo nego što se nama činilo dok smo bili u kanalizaciji. Odlučili smo istražiti to u školi specifične škole magije, enhancement.<text:line-break/>
<text:line-break/>
Što je sranje.
<text:line-break/>
<text:line-break/>
Jer se škola.
<text:line-break/>
<text:line-break/>
Nalazi u centru.
<text:line-break/>
<text:line-break/>
Puno para smo platili tu kočiju do tamo.¸Putem smo prolazili granicu Duber-a gdje se gnomovi i goblini jako vole. Popraćeni glasovitim zvukovima topova, uspjeli smo doći do centra. Čak smo i u centru naletili na dvije budale gnoma i goblina koji su se probali ubijati, ali slavna Črnjomurska Gradska Garda veoma brzo i efektivno uklanja taj problem. <text:line-break/>
<text:line-break/>
Otišli smo u staru indexovu zgradu gdje se sada nalazi sjedište škole za enchantment magiju i naišli na Lanu, Mandžinu prijateljicu. Ona nas je uputila prema Emmi na 17. kat u kabinet broj 51. Za divno čudo, zapamtili smo sve upute i isprve našli navedeni kabinet.
<text:line-break/>
<text:line-break/>
Emma nam je rekla da je to mind control, i da je našla neke karte u rt-u koji je raznijet od strane posade Rumgobbler-a prije X godina.
Zakljucili smo da smo preslabi da bi se s ovim bavili, također da je ovo povezano s mozgom s rt-a. Moramo još puno kajgane popapati prije nego možemo ovaj slasni biftek pojesti. Ili tako nešto, u školi su nam rekli da su ove fore pjesnička sloboda, al eto, možda je samo loša fora.
<text:line-break/>
<text:line-break/>
Note: Malo me boli trbuh nakon svega ovoga, nadam se da je samo nervoza.</text:p>
      <text:p text:style-name="Horizontal_20_Line"/>
      <text:p text:style-name="Text_20_body"><text:a xlink:type="simple" xlink:href="http://rumwiki.duckdns.org/doku.php?id=hr:lore:sesije:sesija_3" text:style-name="Internet_20_link" text:visited-style-name="Visited_20_Internet_20_Link">&lt;---Sesija 3</text:a>——————————————————————————————————————————————————————- <text:a xlink:type="simple" xlink:href="http://rumwiki.duckdns.org/doku.php?id=hr:lore:sesije:sesija_5" text:style-name="Internet_20_link" text:visited-style-name="Visited_20_Internet_20_Link">Sesija 5---&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19</meta:creation-date>
    <dc:creator>Generated</dc:creator>
    <dc:date>2026-09-13T12::36:19</dc:date>
    <dc:language>en-US</dc:language>
    <meta:editing-cycles>1</meta:editing-cycles>
    <meta:editing-duration>PT0S</meta:editing-duration>
    <dc:title>hr:lore:sesije:sesija_4</dc:title>
  </office:meta>
</office:document-meta>
</file>