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c74bf96eb2d3433247076aaf03713a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r:lore:sesije:sesija_8"/>Kada na ulazu u sumnjive prostorije usred šume pišu upozorenja na smrt, ovo društvo naravno odluči ući. Pred nama se otvorila <text:span text:style-name="Strong_20_Emphasis">velika prostorija</text:span> s oltarom i dva kipa (kip žene od bijelog mramora u vjenčanici, te crna kugla od obsidijana sa zlatnim žilama). Na stropu je crna sluz, a pod je zmazan od prašine i rastopljenog voska svijeća. Ispostavilo se da je to hram božice Morane. Ispod kipa žene pisalo je “Sveta majka Morana”, a u podnožju kugle “ponosni otac Nefreus”. Oltar ima drago kamenje i zlatni kalež. Natpis na oltaru: “Vrednije je i od zlata i od dijamanata, a opet to mnogi izgube za i zbog njih.
Prisjetili smo se da je Moranin simbol crni prsten s pahuljicom, crna odjeća i smrt. Ima djecu Ravenqueen i Wee Jas. Kada smo zapalili svijeće  na podu se otkrila slika: </text:p>
      <text:p text:style-name="Text_20_body"><draw:frame draw:style-name="mediacenter" draw:name="0" text:anchor-type="paragraph" draw:z-index="0" svg:width="10.583333333333cm" svg:height="4.9847154139434cm"><draw:image xlink:href="Pictures/bc74bf96eb2d3433247076aaf03713ad.jpg" xlink:type="simple" xlink:show="embed" xlink:actuate="onLoad"/></draw:frame></text:p>
      <text:p text:style-name="Text_20_body">Nastavili smo hodati kroz uske hodnike u sljedeću prostoriju.</text:p>
      <text:p text:style-name="Text_20_body"><text:span text:style-name="Strong_20_Emphasis">2.prostorija</text:span>: lijevo od hrama. U zidovima nalazi se puno lijesova, pod je zemljani s otiscima cipela.</text:p>
      <text:p text:style-name="Text_20_body"><text:span text:style-name="Strong_20_Emphasis">3.prostorija</text:span>: 8 polegnutih kamenih lijesova na podestu. 1 otvoren, ostali zatvoreni. Po lijekovima se nalaze natpisi na nekom stranom jeziku. Svaki lijes je imao malu ladicu s čarobnim stvarima. Neke nismo mogli otvoriti, dok smo u drugima našli srebrni pištolj, magični bodež s drškom od opsidijana, magično umjetno oko, violina, crveni ogrtač s simbolom plamena oko kruga. Moxx je nekim čudom znala čitati natpise u ovoj grobnici/hramu. Nazivi po lijesovima su bili: Odessa kraljica otočja, Venesa pokretačica prirode, Bezos skromni trgovac, Marcelo prvi pirat i proljevač zlata, Todomag krvi i životne energije, Estoban vođa pokreta otpora, Oliver nebeski pjevač i skladatelj, Lenala ratnica pravde i čišćenja. Na stupu u sredine prostorije bio je natpis “Da imam svo vrijeme ovoga svijeta na dlanu te da se kroz njega mogu šetati lagano kao i kroz prostorije ove kripte, vratila bih se toga dana i sve _____, sve bih promijenila” Oh i da, kosturi su se digli i napali nas. Razbili smo im košćate guzice. Izgledali su humanoidna, ali nismo prepoznali vrstu. Imaju velike duplje za oči, rog na čelu i više ruku ili nogu, kako koji.</text:p>
      <text:p text:style-name="Text_20_body"><text:span text:style-name="Strong_20_Emphasis">4.prostorija</text:span>: kosti uredno naslagane od poda do stropa. Lubanje i kosti izgledaju kao da pripadaju ovim velikoočnim tipovima. Ghorkut je naravno uzeo jednu lubanju i sve se urušilo.</text:p>
      <text:p text:style-name="Text_20_body"><text:span text:style-name="Strong_20_Emphasis">5.prostorija</text:span>: zaključana iza velikih vrata s magičnom bravom kraj kojih stoji kostur. Srećom, ovaj je dobroćudan i domar ove grobnice/hrama. Ima milijun godina i nije baš genijalan, ali mi ga je žao jer mora počistiti sve što blesani poput nas zmrdaju. Ali barem ima 100 godina da to odradi. Nije znao odgovore na pitanja s brave.</text:p>
      <text:p text:style-name="Text_20_body"><text:span text:style-name="Strong_20_Emphasis">6.prostorija</text:span>:jedva smo ju našli pipajući zidove. Netko je primijetio ispupčeni dio koji su ispala vrata u tajnu prostoriju. Po zidovimabile su freske Morane u crnoj haljini uz mali lijes ukrašen cvijećem s crvima. Po licu joj padaju pahulje umjesto suza. Ispalo je da je soba zamka. Cijeli pod je pressure plate. Čuli smo mehanizam i znali smo da smo najebali. Krenuli smo bježati, a za nama ogromne kosturske gusjenice. Jedva smo prošli kroz prostoriju s kostima, svi smo se izboli i izrezali. Hvala, Ghorkute. U prostoriji hrama, Grom je brzinom munje izletio van, a iza njega su se zalupila vrata hrapav spuštajući se sa stropa. Sad smo razdvojeni, ranjeni i s hrpom tko zna čega zaključani. Tko nije bio klaustrofobičan, sada je.</text:p>
      <text:p text:style-name="Text_20_body">Izgleda da smo se riješili svih gusjenica i Skelly domar je rekao da će mu trebati dugo da ih složi natrag. Barem imamo vremena na miru umrijet od gladi. I praktično je da smo već u kripti…</text:p>
      <text:p text:style-name="Text_20_body">Izmjenjivali smo se na straži kada je Moxx začula neko komešanje. Otišla je istražiti i naišla na Groma koji se nekim čudom uspio poslužiti magičnom plaštem. Nastavili smo dalje jer se vrata sigurno neće otvoriti ako gledamo u njih. </text:p>
      <text:p text:style-name="Text_20_body"><text:span text:style-name="Strong_20_Emphasis">7. prostorija</text:span>: još jedan crtež na podu uz kip Morane sa svijećama uokolo. Kip je od bijelog mramora u suzama s haljinom s pahuljama koja u rukama drži mrtvo dijete. Naziv kipa je “zadnji trenuci”. Na slici je Morana na koljenima, suze joj se slijevaju u ledene rijeke, a iznad pomrčina (vjerojatno Nefreus).</text:p>
      <text:p text:style-name="Text_20_body"><text:span text:style-name="Strong_20_Emphasis">8.prostorija</text:span>: prostorija sa jaaaako šarenim zidovima i 8 jastuka poredanih 4 po 4 kao da je netko sjedio na njima i pričao. Svaki jastuk ima napisano ime i kada smo posjedali na njih, svakome se prikazala drugačija slika na zidu. </text:p>
      <text:p text:style-name="Text_20_body">Oliver: kućica unutar velikog grada na štulama sa spiralnim stepenicama. Ispod kućice je vrt. Osoba prilazi kućici u crvenom ogrtaču.
Bezos: osoba u crvenom ogrtaču hoda kroz grad s ljudima i bićima nalik Skellyju
Odessa: osoba u crvenom ogrtaču ubije bebu
Estoban: osoba hoda po ledenom svijetu, sve je isušeno ledom, sunce prekriva crna kugla
Venesa: osoba u crvenom ogrtaču hoda kroz prelijepi svijet i šumu prilazi velikom gradu u luci.
Marelo: ljudska žena s djetetom u naručju koja se ljulja u stolcu sa smiješkom i drži bodež. Gleda u osobu u crvenom ogrtaču.
Todo: osoba u crvenom ogrtaču hoda među zaleđenim ljudima u pozama.
Lenala: osoba u crvenom ogrtaču hoda od kućice s pilećim nogama, iz zemlje rastu sige</text:p>
      <text:p text:style-name="Text_20_body"><text:span text:style-name="Strong_20_Emphasis">9.prostorija</text:span>: soba puna truleži, crvi žderu meso, po zidovima tragovi gusjenica koje su jele i mljele</text:p>
      <text:p text:style-name="Text_20_body"><text:span text:style-name="Strong_20_Emphasis">10.prostorija</text:span>: na zidovima freska sa ženom od plavoljubičaste tvari sa šljokicama, oko nje se vrti 13 kugli +1 koja svijetli (Sunce). To je naš sustav planeta. Na podu su ispisana slova K R O N A.</text:p>
      <text:p text:style-name="Text_20_body">Sjetili smo se da je ljubičasto plava tekućina tvar od koje su 12 bogova svaki stvorio svoj planet. Smeće koje nisu htjeli su odbacivali na ovaj planet, onda nešto sa Titanima, 1.doba, 2.doba, 3.doba…Krona je božica vremena, simbol prolaznost, 1.rođeni bog Novog doba</text:p>
      <text:p text:style-name="Text_20_body">Sada smo se osjećali dovoljno spremni odgovarati na zagonetke da uđemo u finalnu prostoriju.</text:p>
      <text:p text:style-name="Text_20_body">1.pitanje Što je najvrednije što možeš izgubiti?
Život
2.s ocem sam se prvi put susrela u smrti?
smrti
3.koliko je krivaca za moju smrt?
Devet
4.u mene je bodež zabola?
Odessa
5. Tko sam ja? <text:span text:style-name="del">Nerul</text:span>
Krona</text:p>
      <text:p text:style-name="Text_20_body">Vrata su se otvorila u prostoriju sa staklenim lijesom u kojem je ljubičasto plava žena. Sve je uređeno za dijete, po zidovima su sva godišnja doba, Morana sretna u svima osim u zimi.
Rekla nam je da ju je Nefreus htio ubiti da ne oslabi. Odessa je živa, dok ne umre ne može se ustati
Nefreus rastopljen u 9 dijelova (Nerul+kultisti)</text:p>
      <text:p text:style-name="Text_20_body">Krona nam je ispričala da su ljudi kao Skelly i obični ljudi živjeli skupa. Tada je magija bila više divlja u svijetu. Letećim brodovima su pobjegli s planeta. Drevno ledeno doba-kada se Morana razljutila. Od ljudi koji su otišli u svemir su nastali lignjunci. </text:p>
      <text:p text:style-name="Text_20_body">Vratila nas je u prošlost. Na dan kada smo se upoznali. Opet sam izgubila fairy dragona. K vrapcu</text:p>
      <text:p text:style-name="Text_20_body"><text:a xlink:type="simple" xlink:href="http://rumwiki.duckdns.org/doku.php?id=hr:lore:sesije:sesija_7" text:style-name="Internet_20_link" text:visited-style-name="Visited_20_Internet_20_Link">&lt;---Sesija 7</text:a>—————————————————————————————————————————————————————- <text:a xlink:type="simple" xlink:href="http://rumwiki.duckdns.org/doku.php?id=hr:lore:sesije:sesija_9" text:style-name="Internet_20_link" text:visited-style-name="Visited_20_Internet_20_Link">Sesija 9---&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24</meta:creation-date>
    <dc:creator>Generated</dc:creator>
    <dc:date>2026-09-13T12::36:24</dc:date>
    <dc:language>en-US</dc:language>
    <meta:editing-cycles>1</meta:editing-cycles>
    <meta:editing-duration>PT0S</meta:editing-duration>
    <dc:title>hr:lore:sesije:sesija_8</dc:title>
  </office:meta>
</office:document-meta>
</file>