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etezna"/><text:bookmark-start text:name="__RefHeading___betezna_1"/><text:bookmark-start text:name="betezna"/>Betežna<text:bookmark-end text:name="__RefHeading___betezna_1"/><text:bookmark-end text:name="betezna"/></text:h></table:table-cell></table:table-row></table:table></draw:text-box></draw:frame></text:p>
      <text:p text:style-name="Text_20_body"><text:a xlink:type="simple" xlink:href="http://rumwiki.duckdns.org/doku.php?id=hr:mjesta:betezna:med" text:style-name="Internet_20_link" text:visited-style-name="Visited_20_Internet_20_Link">Med</text:a>
<text:a xlink:type="simple" xlink:href="http://rumwiki.duckdns.org/doku.php?id=hr:mjesta:betezna:orah" text:style-name="Internet_20_link" text:visited-style-name="Visited_20_Internet_20_Link">Orah</text:a>
<text:a xlink:type="simple" xlink:href="http://rumwiki.duckdns.org/doku.php?id=hr:mjesta:betezna:pelin" text:style-name="Internet_20_link" text:visited-style-name="Visited_20_Internet_20_Link">Pelin</text:a></text:p>
      <text:p text:style-name="Text_20_body">Magična močvara u <text:a xlink:type="simple" xlink:href="http://rumwiki.duckdns.org/doku.php?id=hr:mjesta:drzave:horugva" text:style-name="Internet_20_link" text:visited-style-name="Visited_20_Internet_20_Link">Kraljevini Horugvi</text:a> poznata po vrhunskoj rakiji i ljekovitim svojstvima.</text:p>
      <text:p text:style-name="Text_20_body">Locirana je između ušća Gričke Rijeke i Ožujske Rijeke na zapadu te ušća Rijeke Hmeljde i Tomislave Rijeke na istoku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etezna:med" text:style-name="Internet_20_link" text:visited-style-name="Visited_20_Internet_20_Link">Med</text:a></text:p>
            <text:p text:style-name="Text_20_body"><text:a xlink:type="simple" xlink:href="http://rumwiki.duckdns.org/doku.php?id=hr:mjesta:betezna:orah" text:style-name="Internet_20_link" text:visited-style-name="Visited_20_Internet_20_Link">Orah</text:a></text:p>
            <text:p text:style-name="Text_20_body"><text:a xlink:type="simple" xlink:href="http://rumwiki.duckdns.org/doku.php?id=hr:mjesta:betezna:pelin" text:style-name="Internet_20_link" text:visited-style-name="Visited_20_Internet_20_Link">Pelin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Samostan Sisters of mercy</text:p>
            <text:p text:style-name="Text_20_body"><text:a xlink:type="simple" xlink:href="http://rumwiki.duckdns.org/doku.php?id=hr:mjesta:betezna:orah:roda" text:style-name="Internet_20_link" text:visited-style-name="Visited_20_Internet_20_Link">Birtija Roda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0</meta:creation-date>
    <dc:creator>Generated</dc:creator>
    <dc:date>2026-09-13T12::36:40</dc:date>
    <dc:language>en-US</dc:language>
    <meta:editing-cycles>1</meta:editing-cycles>
    <meta:editing-duration>PT0S</meta:editing-duration>
    <dc:title>hr:mjesta:betezna</dc:title>
  </office:meta>
</office:document-meta>
</file>