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etezna:orah:roda"/><text:bookmark-start text:name="__RefHeading___birtija_roda_1"/><text:bookmark-start text:name="birtija_roda"/>Birtija Roda<text:bookmark-end text:name="__RefHeading___birtija_roda_1"/><text:bookmark-end text:name="birtija_roda"/></text:h>
      <text:p text:style-name="Text_20_body">Birtija inače u <text:a xlink:type="simple" xlink:href="http://rumwiki.duckdns.org/doku.php?id=hr:mjesta:fantomski_otok:crnja_mura" text:style-name="Internet_20_link" text:visited-style-name="Visited_20_Internet_20_Link">Črnjoj Muri</text:a>, trenutno u <text:a xlink:type="simple" xlink:href="http://rumwiki.duckdns.org/doku.php?id=hr:mjesta:betezna" text:style-name="Internet_20_link" text:visited-style-name="Visited_20_Internet_20_Link">Betežni</text:a>. Vlasnik je <text:a xlink:type="simple" xlink:href="http://rumwiki.duckdns.org/doku.php?id=hr:likovi:npcs:roxy" text:style-name="Internet_20_link" text:visited-style-name="Visited_20_Internet_20_Link">Roxy</text:a>. </text:p>
      <text:p text:style-name="Text_20_body">Kafić je prostran te se i dalje širi preuzimajuči okalna zemljišta. </text:p>
      <text:p text:style-name="Text_20_body">Potpuno je orijentiran prema avanturistima te ponuda besplatnog kikirikia i odličnog ruma to odražava.</text:p>
      <text:p text:style-name="Text_20_body">U sredini nalazi se poseban stol s urezanim imenom “Rumgobbler” za kojeg nitko ne smije sjesti.</text:p>
      <text:p text:style-name="Text_20_body">Postoji proširena bina na kojoj su razni muzički instrumenti i gotovo tjekom cijelog dana je svirka.</text:p>
      <text:p text:style-name="Text_20_body">Glavni šanker je Tort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02</meta:creation-date>
    <dc:creator>Generated</dc:creator>
    <dc:date>2026-09-13T17::59:02</dc:date>
    <dc:language>en-US</dc:language>
    <meta:editing-cycles>1</meta:editing-cycles>
    <meta:editing-duration>PT0S</meta:editing-duration>
    <dc:title>hr:mjesta:betezna:orah:roda</dc:title>
  </office:meta>
</office:document-meta>
</file>