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hr:mjesta:black_sand"/><text:bookmark-start text:name="__RefHeading___black_sand_isles_1"/><text:bookmark-start text:name="black_sand_isles"/>Black Sand Isles<text:bookmark-end text:name="__RefHeading___black_sand_isles_1"/><text:bookmark-end text:name="black_sand_isles"/></text:h></table:table-cell></table:table-row></table:table></draw:text-box></draw:frame></text:p>
      <text:p text:style-name="Text_20_body">Skupina neovisnih otočića na sjevero-istoku <text:a xlink:type="simple" xlink:href="http://rumwiki.duckdns.org/doku.php?id=hr:mjesta:kontinenti:zlatno_otocje" text:style-name="Internet_20_link" text:visited-style-name="Visited_20_Internet_20_Link">Zlatnog Otočja</text:a>.</text:p>
      <text:p text:style-name="Horizontal_20_Line"/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p text:style-name="tablealignleft">Znamenite lokacije:</text:p>
            <text:p text:style-name="Text_20_body"><text:a xlink:type="simple" xlink:href="http://rumwiki.duckdns.org/doku.php?id=hr:mjesta:black_sand:green_haven" text:style-name="Internet_20_link" text:visited-style-name="Visited_20_Internet_20_Link">Green Haven</text:a></text:p>
            <text:p text:style-name="Text_20_body"><text:a xlink:type="simple" xlink:href="http://rumwiki.duckdns.org/doku.php?id=hr:mjesta:black_sand:kanabirstagus" text:style-name="Internet_20_link" text:visited-style-name="Visited_20_Internet_20_Link">Kanabirstagus</text:a></text:p>
            <text:p text:style-name="Text_20_body"><text:a xlink:type="simple" xlink:href="http://rumwiki.duckdns.org/doku.php?id=hr:mjesta:black_sand:soslonaskiskik" text:style-name="Internet_20_link" text:visited-style-name="Visited_20_Internet_20_Link">Šošlonaškiškik</text:a></text:p>
            <text:p text:style-name="Text_20_body"><text:a xlink:type="simple" xlink:href="http://rumwiki.duckdns.org/doku.php?id=hr:mjesta:black_sand:speedoruskuski" text:style-name="Internet_20_link" text:visited-style-name="Visited_20_Internet_20_Link">Speedoruskuski</text:a></text:p>
          </table:table-cell>
          <table:table-cell office:value-type="string" table:style-name="tablecell">
            <text:p text:style-name="tablealignleft">Povezane osobe:</text:p>
            <text:p text:style-name="Text_20_body"><text:a xlink:type="simple" xlink:href="http://rumwiki.duckdns.org/doku.php?id=hr:5e:likovi:pcs:gagbak" text:style-name="Internet_20_link" text:visited-style-name="Visited_20_Internet_20_Link">Gagbak, Pompot junior, klana Mykpit</text:a></text:p>
          </table:table-cell>
        </table:table-row>
      </table:table>
      <text:p text:style-name="Horizontal_20_Line"/>
      <text:p text:style-name="Text_20_body"><text:a xlink:type="simple" xlink:href="http://rumwiki.duckdns.org/doku.php?id=hr:mjesta:black_sand:green_haven" text:style-name="Internet_20_link" text:visited-style-name="Visited_20_Internet_20_Link">Green Haven</text:a></text:p>
      <text:p text:style-name="Text_20_body"><text:a xlink:type="simple" xlink:href="http://rumwiki.duckdns.org/doku.php?id=hr:mjesta:black_sand:kanabirstagus" text:style-name="Internet_20_link" text:visited-style-name="Visited_20_Internet_20_Link">Kanabirstagus</text:a></text:p>
      <text:p text:style-name="Text_20_body"><text:a xlink:type="simple" xlink:href="http://rumwiki.duckdns.org/doku.php?id=hr:mjesta:black_sand:soslonaskiskik" text:style-name="Internet_20_link" text:visited-style-name="Visited_20_Internet_20_Link">Šošlonaškiškik</text:a></text:p>
      <text:p text:style-name="Text_20_body"><text:a xlink:type="simple" xlink:href="http://rumwiki.duckdns.org/doku.php?id=hr:mjesta:black_sand:speedoruskuski" text:style-name="Internet_20_link" text:visited-style-name="Visited_20_Internet_20_Link">Speedoruskuski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2::36:16</meta:creation-date>
    <dc:creator>Generated</dc:creator>
    <dc:date>2026-09-13T12::36:16</dc:date>
    <dc:language>en-US</dc:language>
    <meta:editing-cycles>1</meta:editing-cycles>
    <meta:editing-duration>PT0S</meta:editing-duration>
    <dc:title>hr:mjesta:black_sand</dc:title>
  </office:meta>
</office:document-meta>
</file>