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black_sand:green_haven"/><text:bookmark-start text:name="__RefHeading___green_haven_1"/><text:bookmark-start text:name="green_haven"/>Green Haven<text:bookmark-end text:name="__RefHeading___green_haven_1"/><text:bookmark-end text:name="green_haven"/></text:h></table:table-cell></table:table-row></table:table></draw:text-box></draw:frame></text:p>
      <text:p text:style-name="Text_20_body">Tropski vulkanski otok na otočju <text:a xlink:type="simple" xlink:href="http://rumwiki.duckdns.org/doku.php?id=hr:mjesta:black_sand" text:style-name="Internet_20_link" text:visited-style-name="Visited_20_Internet_20_Link">Black Sand Isles</text:a>, arhitektura naliz Aztecima. </text:p>
      <text:p text:style-name="Text_20_body">Dva najveća mjesta (čitaj grada) na otoka su Kaštel i Šukurac. Ima još manjih mjesta. </text:p>
      <text:p text:style-name="Text_20_body">Kaštel i Šukurac su od nastanka vremena bili konkurencija. Svake godine imaju festival gljiva gdje uspoređuju čija je veća. Uzgajaju ih u pećinam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black_sand:green_haven:kastel" text:style-name="Internet_20_link" text:visited-style-name="Visited_20_Internet_20_Link">Kaštel</text:a></text:p>
            <text:p text:style-name="Text_20_body"><text:a xlink:type="simple" xlink:href="http://rumwiki.duckdns.org/doku.php?id=hr:mjesta:black_sand:green_haven:sukurac" text:style-name="Internet_20_link" text:visited-style-name="Visited_20_Internet_20_Link">Šukurac</text:a></text:p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  <text:p text:style-name="Text_20_body"><text:a xlink:type="simple" xlink:href="http://rumwiki.duckdns.org/doku.php?id=hr:5e:likovi:pcs:gagbak" text:style-name="Internet_20_link" text:visited-style-name="Visited_20_Internet_20_Link">Gagbak, Pompot junior, klana Mykp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00</meta:creation-date>
    <dc:creator>Generated</dc:creator>
    <dc:date>2026-09-13T18::51:00</dc:date>
    <dc:language>en-US</dc:language>
    <meta:editing-cycles>1</meta:editing-cycles>
    <meta:editing-duration>PT0S</meta:editing-duration>
    <dc:title>hr:mjesta:black_sand:green_haven</dc:title>
  </office:meta>
</office:document-meta>
</file>