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raw_landiaa"/><text:bookmark-start text:name="__RefHeading___braw_landiaa_1"/><text:bookmark-start text:name="braw_landiaa"/>Braw Landiaa<text:bookmark-end text:name="__RefHeading___braw_landiaa_1"/><text:bookmark-end text:name="braw_landiaa"/></text:h></table:table-cell></table:table-row></table:table></draw:text-box></draw:frame></text:p>
      <text:p text:style-name="Text_20_body"><text:a xlink:type="simple" xlink:href="http://rumwiki.duckdns.org/doku.php?id=hr:mjesta:braw_landiaa:rohan" text:style-name="Internet_20_link" text:visited-style-name="Visited_20_Internet_20_Link">Rohan</text:a></text:p>
      <text:p text:style-name="Text_20_body"><text:a xlink:type="simple" xlink:href="http://rumwiki.duckdns.org/doku.php?id=hr:mjesta:braw_landiaa:rurington" text:style-name="Internet_20_link" text:visited-style-name="Visited_20_Internet_20_Link">Rurington</text:a></text:p>
      <text:p text:style-name="Text_20_body"><text:a xlink:type="simple" xlink:href="http://rumwiki.duckdns.org/doku.php?id=hr:mjesta:braw_landiaa:sisnjak" text:style-name="Internet_20_link" text:visited-style-name="Visited_20_Internet_20_Link">Sisnjak</text:a></text:p>
      <text:p text:style-name="Text_20_body">Otok podjeljen između <text:a xlink:type="simple" xlink:href="http://rumwiki.duckdns.org/doku.php?id=hr:mjesta:drzave:neovisni" text:style-name="Internet_20_link" text:visited-style-name="Visited_20_Internet_20_Link">neovisnih gradova</text:a> i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braw_landiaa:rohan" text:style-name="Internet_20_link" text:visited-style-name="Visited_20_Internet_20_Link">Rohan</text:a></text:p>
            <text:p text:style-name="Text_20_body"><text:a xlink:type="simple" xlink:href="http://rumwiki.duckdns.org/doku.php?id=hr:mjesta:braw_landiaa:rurington" text:style-name="Internet_20_link" text:visited-style-name="Visited_20_Internet_20_Link">Rurington</text:a></text:p>
            <text:p text:style-name="Text_20_body"><text:a xlink:type="simple" xlink:href="http://rumwiki.duckdns.org/doku.php?id=hr:mjesta:braw_landiaa:sisnjak" text:style-name="Internet_20_link" text:visited-style-name="Visited_20_Internet_20_Link">Sisnjak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3</meta:creation-date>
    <dc:creator>Generated</dc:creator>
    <dc:date>2026-09-13T12::36:53</dc:date>
    <dc:language>en-US</dc:language>
    <meta:editing-cycles>1</meta:editing-cycles>
    <meta:editing-duration>PT0S</meta:editing-duration>
    <dc:title>hr:mjesta:braw_landiaa</dc:title>
  </office:meta>
</office:document-meta>
</file>