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cirrus_archipelago"/><text:bookmark-start text:name="__RefHeading___cirrus_archipelago_1"/><text:bookmark-start text:name="cirrus_archipelago"/>Cirrus Archipelago<text:bookmark-end text:name="__RefHeading___cirrus_archipelago_1"/><text:bookmark-end text:name="cirrus_archipelago"/></text:h></table:table-cell></table:table-row></table:table></draw:text-box></draw:frame></text:p>
      <text:p text:style-name="Text_20_body"><text:a xlink:type="simple" xlink:href="http://rumwiki.duckdns.org/doku.php?id=hr:mjesta:cirrus_archipelago:befotak" text:style-name="Internet_20_link" text:visited-style-name="Visited_20_Internet_20_Link">Befotak</text:a></text:p>
      <text:p text:style-name="Text_20_body"><text:a xlink:type="simple" xlink:href="http://rumwiki.duckdns.org/doku.php?id=hr:mjesta:cirrus_archipelago:fita_pito" text:style-name="Internet_20_link" text:visited-style-name="Visited_20_Internet_20_Link">Fita Pito</text:a></text:p>
      <text:p text:style-name="Text_20_body"><text:a xlink:type="simple" xlink:href="http://rumwiki.duckdns.org/doku.php?id=hr:mjesta:cirrus_archipelago:nanipig" text:style-name="Internet_20_link" text:visited-style-name="Visited_20_Internet_20_Link">Nanipig</text:a></text:p>
      <text:p text:style-name="Text_20_body"><text:a xlink:type="simple" xlink:href="http://rumwiki.duckdns.org/doku.php?id=hr:mjesta:cirrus_archipelago:nigde" text:style-name="Internet_20_link" text:visited-style-name="Visited_20_Internet_20_Link">Nigde</text:a>
</text:p>
      <text:p text:style-name="Text_20_body">Otok pod kontrolom <text:a xlink:type="simple" xlink:href="http://rumwiki.duckdns.org/doku.php?id=hr:mjesta:drzave:gragala" text:style-name="Internet_20_link" text:visited-style-name="Visited_20_Internet_20_Link">Graga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cirrus_archipelago:befotak" text:style-name="Internet_20_link" text:visited-style-name="Visited_20_Internet_20_Link">Befotak</text:a></text:p>
            <text:p text:style-name="Text_20_body"><text:a xlink:type="simple" xlink:href="http://rumwiki.duckdns.org/doku.php?id=hr:mjesta:cirrus_archipelago:fita_pito" text:style-name="Internet_20_link" text:visited-style-name="Visited_20_Internet_20_Link">Fita Pito</text:a></text:p>
            <text:p text:style-name="Text_20_body"><text:a xlink:type="simple" xlink:href="http://rumwiki.duckdns.org/doku.php?id=hr:mjesta:cirrus_archipelago:nanipig" text:style-name="Internet_20_link" text:visited-style-name="Visited_20_Internet_20_Link">Nanipig</text:a></text:p>
            <text:p text:style-name="Text_20_body"><text:a xlink:type="simple" xlink:href="http://rumwiki.duckdns.org/doku.php?id=hr:mjesta:cirrus_archipelago:nigde" text:style-name="Internet_20_link" text:visited-style-name="Visited_20_Internet_20_Link">Nigde</text:a></text:p>
          </table:table-cell>
          <table:table-cell office:value-type="string" table:style-name="tablecell">
            <text:h text:style-name="Heading_20_2" text:outline-level="2"><text:bookmark-start text:name="__RefHeading___mikroregije_i_lokacije_3"/><text:bookmark-start text:name="mikroregije_i_lokacije"/>Mikroregije i lokacije<text:bookmark-end text:name="__RefHeading___mikroregije_i_lokacije_3"/><text:bookmark-end text:name="mikroregije_i_lokacije"/></text:h>
            <text:p text:style-name="Text_20_body"><text:a xlink:type="simple" xlink:href="http://rumwiki.duckdns.org/doku.php?id=hr:mjesta:cirrus_archipelago:maui_uvala" text:style-name="Internet_20_link" text:visited-style-name="Visited_20_Internet_20_Link">Maui uvala</text:a></text:p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04</meta:creation-date>
    <dc:creator>Generated</dc:creator>
    <dc:date>2026-09-13T12::36:04</dc:date>
    <dc:language>en-US</dc:language>
    <meta:editing-cycles>1</meta:editing-cycles>
    <meta:editing-duration>PT0S</meta:editing-duration>
    <dc:title>hr:mjesta:cirrus_archipelago</dc:title>
  </office:meta>
</office:document-meta>
</file>