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cirrus_archipelago:maui_uvala"/><text:bookmark-start text:name="__RefHeading___maui_1"/><text:bookmark-start text:name="maui"/>Maui<text:bookmark-end text:name="__RefHeading___maui_1"/><text:bookmark-end text:name="maui"/></text:h></table:table-cell></table:table-row></table:table></draw:text-box></draw:frame></text:p>
      <text:p text:style-name="Text_20_body">Uvala na otoku <text:a xlink:type="simple" xlink:href="http://rumwiki.duckdns.org/doku.php?id=hr:mjesta:cirrus_archipelago" text:style-name="Internet_20_link" text:visited-style-name="Visited_20_Internet_20_Link">Cirrus Archipelago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lokacije_2"/><text:bookmark-start text:name="lokacije"/>Lokacije<text:bookmark-end text:name="__RefHeading___lokacije_2"/><text:bookmark-end text:name="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11</meta:creation-date>
    <dc:creator>Generated</dc:creator>
    <dc:date>2026-09-13T13::30:11</dc:date>
    <dc:language>en-US</dc:language>
    <meta:editing-cycles>1</meta:editing-cycles>
    <meta:editing-duration>PT0S</meta:editing-duration>
    <dc:title>hr:mjesta:cirrus_archipelago:maui_uvala</dc:title>
  </office:meta>
</office:document-meta>
</file>