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e8dc0ab451224cd235653edfb065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dickless_island"/><text:bookmark-start text:name="__RefHeading___dickless_island_1"/><text:bookmark-start text:name="dickless_island"/>Dickless Island<text:bookmark-end text:name="__RefHeading___dickless_island_1"/><text:bookmark-end text:name="dickless_island"/></text:h></table:table-cell></table:table-row></table:table></draw:text-box></draw:frame></text:p>
      <text:p text:style-name="Text_20_body"><draw:frame draw:style-name="mediaright" draw:name="0" text:anchor-type="paragraph" draw:z-index="0" svg:width="5.2916666666667cm" style:rel-width="100%" svg:height="8.6651041666667cm" style:rel-height="scale"><draw:image xlink:href="Pictures/f8e8dc0ab451224cd235653edfb065d6.png" xlink:type="simple" xlink:show="embed" xlink:actuate="onLoad"/></draw:frame>
Otok pod kontrolom <text:a xlink:type="simple" xlink:href="http://rumwiki.duckdns.org/doku.php?id=hr:likovi:grupe:zlatni_burek" text:style-name="Internet_20_link" text:visited-style-name="Visited_20_Internet_20_Link">Zlatnog Bureka</text:a>.</text:p>
      <text:p text:style-name="Text_20_body">Na njemu se nalazi sjedište Zlatnog Bureka na vulkanu Jizz Eruptor - ujedno i portala do vatrenog planet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lokacije_2"/><text:bookmark-start text:name="lokacije"/>Lokacije:<text:bookmark-end text:name="__RefHeading___lokacije_2"/><text:bookmark-end text:name="lokacije"/></text:h>
            <text:p text:style-name="Text_20_body">Palača Zlatnog Bureka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:<text:bookmark-end text:name="__RefHeading___poznate_licnosti_3"/><text:bookmark-end text:name="poznate_licnosti"/></text:h>
            <text:p text:style-name="Text_20_body"><text:a xlink:type="simple" xlink:href="http://rumwiki.duckdns.org/doku.php?id=hr:5e:likovi:npcs:liliana" text:style-name="Internet_20_link" text:visited-style-name="Visited_20_Internet_20_Link">Liliana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11</meta:creation-date>
    <dc:creator>Generated</dc:creator>
    <dc:date>2026-09-13T13::28:11</dc:date>
    <dc:language>en-US</dc:language>
    <meta:editing-cycles>1</meta:editing-cycles>
    <meta:editing-duration>PT0S</meta:editing-duration>
    <dc:title>hr:mjesta:dickless_island</dc:title>
  </office:meta>
</office:document-meta>
</file>