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drugi_otok:burek:skriveno_skladiste"/><text:bookmark-start text:name="__RefHeading___skriveno_skladiste_1"/><text:bookmark-start text:name="skriveno_skladiste"/>Skriveno skladište<text:bookmark-end text:name="__RefHeading___skriveno_skladiste_1"/><text:bookmark-end text:name="skriveno_skladiste"/></text:h>
      <text:p text:style-name="Text_20_body">Znano i kao Zurlukov dom, ovo skladište nalazi se u magijom skrivenoj pećini u blizini grada <text:a xlink:type="simple" xlink:href="http://rumwiki.duckdns.org/doku.php?id=hr:mjesta:drugi_otok:burek" text:style-name="Internet_20_link" text:visited-style-name="Visited_20_Internet_20_Link">Bureka</text:a> na <text:a xlink:type="simple" xlink:href="http://rumwiki.duckdns.org/doku.php?id=hr:mjesta:drugi_otok" text:style-name="Internet_20_link" text:visited-style-name="Visited_20_Internet_20_Link">Drugom Otoku</text:a>.</text:p>
      <text:p text:style-name="Text_20_body">Sastoji se od dvije povezane špilje: napuštenog piratskog naselja te samog skladišta kojeg <text:a xlink:type="simple" xlink:href="http://rumwiki.duckdns.org/doku.php?id=hr:5e:likovi:npcs:zurluk" text:style-name="Internet_20_link" text:visited-style-name="Visited_20_Internet_20_Link">Zurluk</text:a> koristi kao svoju jazbinu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icnosti_2"/><text:bookmark-start text:name="poznate_licnosti"/>Poznate ličnosti<text:bookmark-end text:name="__RefHeading___poznate_licnosti_2"/><text:bookmark-end text:name="poznate_licnosti"/></text:h>
            <text:p text:style-name="Text_20_body"><text:a xlink:type="simple" xlink:href="http://rumwiki.duckdns.org/doku.php?id=hr:5e:likovi:npcs:zurluk" text:style-name="Internet_20_link" text:visited-style-name="Visited_20_Internet_20_Link">Zurluk</text:a>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7:45</meta:creation-date>
    <dc:creator>Generated</dc:creator>
    <dc:date>2026-09-13T15::27:45</dc:date>
    <dc:language>en-US</dc:language>
    <meta:editing-cycles>1</meta:editing-cycles>
    <meta:editing-duration>PT0S</meta:editing-duration>
    <dc:title>hr:mjesta:drugi_otok:burek:skriveno_skladiste</dc:title>
  </office:meta>
</office:document-meta>
</file>