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hr:mjesta:drugi_otok:sirnik"/><text:bookmark-start text:name="__RefHeading___sirnik_1"/><text:bookmark-start text:name="sirnik"/>Sirnik<text:bookmark-end text:name="__RefHeading___sirnik_1"/><text:bookmark-end text:name="sirnik"/></text:h>
      <text:p text:style-name="Text_20_body">Neovisan grad na <text:a xlink:type="simple" xlink:href="http://rumwiki.duckdns.org/doku.php?id=hr:mjesta:drugi_otok" text:style-name="Internet_20_link" text:visited-style-name="Visited_20_Internet_20_Link">Drugom otoku</text:a>.</text:p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>
            <text:h text:style-name="Heading_20_2" text:outline-level="2"><text:bookmark-start text:name="__RefHeading___poznate_lokacije_2"/><text:bookmark-start text:name="poznate_lokacije"/>Poznate lokacije<text:bookmark-end text:name="__RefHeading___poznate_lokacije_2"/><text:bookmark-end text:name="poznate_lokacije"/></text:h>
          </table:table-cell>
          <table:table-cell office:value-type="string" table:style-name="tablecell">
            <text:h text:style-name="Heading_20_2" text:outline-level="2"><text:bookmark-start text:name="__RefHeading___poznati_likovi_3"/><text:bookmark-start text:name="poznati_likovi"/>Poznati likovi<text:bookmark-end text:name="__RefHeading___poznati_likovi_3"/><text:bookmark-end text:name="poznati_likovi"/></text:h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3T13::29:58</meta:creation-date>
    <dc:creator>Generated</dc:creator>
    <dc:date>2026-09-13T13::29:58</dc:date>
    <dc:language>en-US</dc:language>
    <meta:editing-cycles>1</meta:editing-cycles>
    <meta:editing-duration>PT0S</meta:editing-duration>
    <dc:title>hr:mjesta:drugi_otok:sirnik</dc:title>
  </office:meta>
</office:document-meta>
</file>