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mjesta:drugi_otok:vivec"/><text:bookmark-start text:name="__RefHeading___vivec_1"/><text:bookmark-start text:name="vivec"/>Vivec<text:bookmark-end text:name="__RefHeading___vivec_1"/><text:bookmark-end text:name="vivec"/></text:h>
      <text:p text:style-name="Text_20_body">Grad u posjedu <text:a xlink:type="simple" xlink:href="http://rumwiki.duckdns.org/doku.php?id=hr:mjesta:drzave:horugva" text:style-name="Internet_20_link" text:visited-style-name="Visited_20_Internet_20_Link">Kraljevine Horugve</text:a> na <text:a xlink:type="simple" xlink:href="http://rumwiki.duckdns.org/doku.php?id=hr:mjesta:drugi_otok" text:style-name="Internet_20_link" text:visited-style-name="Visited_20_Internet_20_Link">Drugom Otoku</text:a>.</text:p>
      <text:p text:style-name="Text_20_body">Ovo je polovica grada koja je ostala na kopnu, druga polovica je odplutala i naziva se <text:a xlink:type="simple" xlink:href="http://rumwiki.duckdns.org/doku.php?id=hr:mjesta:drugi_otok:uguntruh" text:style-name="Internet_20_link" text:visited-style-name="Visited_20_Internet_20_Link">Uguntruh</text:a>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  <text:p text:style-name="Text_20_body"><text:a xlink:type="simple" xlink:href="http://rumwiki.duckdns.org/doku.php?id=hr:5e:likovi:pcs:aapep" text:style-name="Internet_20_link" text:visited-style-name="Visited_20_Internet_20_Link">Džin Aapep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8::52:42</meta:creation-date>
    <dc:creator>Generated</dc:creator>
    <dc:date>2026-09-13T18::52:42</dc:date>
    <dc:language>en-US</dc:language>
    <meta:editing-cycles>1</meta:editing-cycles>
    <meta:editing-duration>PT0S</meta:editing-duration>
    <dc:title>hr:mjesta:drugi_otok:vivec</dc:title>
  </office:meta>
</office:document-meta>
</file>