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c0a427cb65af0ad692dd0fac109b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rzave:cormathyr"/><text:bookmark-start text:name="__RefHeading___kraljevina_cormathyr_1"/><text:bookmark-start text:name="kraljevina_cormathyr"/>Kraljevina Cormathyr<text:bookmark-end text:name="__RefHeading___kraljevina_cormathyr_1"/><text:bookmark-end text:name="kraljevina_cormathyr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Kraljevina se nalazi na jugu <text:a xlink:type="simple" xlink:href="http://rumwiki.duckdns.org/doku.php?id=hr:mjesta:kontinenti:zlatno_otocje" text:style-name="Internet_20_link" text:visited-style-name="Visited_20_Internet_20_Link">Zlatnog Otočja</text:a> između Horugve i Elyisije.</text:p>
            <text:p text:style-name="Text_20_body">Populacija se sastoji uglavnom od humana, vilenjaka te kombinacije te dvije rase.</text:p>
            <text:p text:style-name="Text_20_body">Glavni grad je <text:a xlink:type="simple" xlink:href="http://rumwiki.duckdns.org/doku.php?id=hr:mjesta:gornji_cormathyr:solitude" text:style-name="Internet_20_link" text:visited-style-name="Visited_20_Internet_20_Link">Solitude</text:a>.</text:p>
          </table:table-cell>
          <text:p text:style-name="Plugin_Wrap_Paragraph_Right aligned"><draw:frame draw:style-name="media" draw:name="0" text:anchor-type="as-char" draw:z-index="0" svg:width="7.9375cm" style:rel-width="100%" svg:height="3.96875cm" style:rel-height="scale"><draw:image xlink:href="Pictures/b0c0a427cb65af0ad692dd0fac109b5e.png" xlink:type="simple" xlink:show="embed" xlink:actuate="onLoad"/></draw:frame></text:p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2" text:outline-level="2"><text:bookmark-start text:name="__RefHeading___veca_naselja_2"/><text:bookmark-start text:name="veca_naselja"/>Veća naselja<text:bookmark-end text:name="__RefHeading___veca_naselja_2"/><text:bookmark-end text:name="veca_naselja"/></text:h>
            <text:p text:style-name="Text_20_body"><text:a xlink:type="simple" xlink:href="http://rumwiki.duckdns.org/doku.php?id=hr:mjesta:incelsko_primorje:ebonhawke" text:style-name="Internet_20_link" text:visited-style-name="Visited_20_Internet_20_Link">Ebonhawke</text:a></text:p>
            <text:p text:style-name="Text_20_body"><text:a xlink:type="simple" xlink:href="http://rumwiki.duckdns.org/doku.php?id=hr:mjesta:donji_cormathyr:hsbergeri" text:style-name="Internet_20_link" text:visited-style-name="Visited_20_Internet_20_Link">Hšbergeri</text:a></text:p>
            <text:p text:style-name="Text_20_body"><text:a xlink:type="simple" xlink:href="http://rumwiki.duckdns.org/doku.php?id=hr:mjesta:donji_cormathyr:sadrith" text:style-name="Internet_20_link" text:visited-style-name="Visited_20_Internet_20_Link">Sadrith</text:a></text:p>
            <text:p text:style-name="Text_20_body"><text:a xlink:type="simple" xlink:href="http://rumwiki.duckdns.org/doku.php?id=hr:mjesta:gornji_cormathyr:solitude" text:style-name="Internet_20_link" text:visited-style-name="Visited_20_Internet_20_Link">Solitude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p text:style-name="Text_20_body"><text:a xlink:type="simple" xlink:href="http://rumwiki.duckdns.org/doku.php?id=hr:mjesta:donji_cormathyr" text:style-name="Internet_20_link" text:visited-style-name="Visited_20_Internet_20_Link">Donji Cormathyr</text:a></text:p>
            <text:p text:style-name="Text_20_body"><text:a xlink:type="simple" xlink:href="http://rumwiki.duckdns.org/doku.php?id=hr:mjesta:incelsko_primorje" text:style-name="Internet_20_link" text:visited-style-name="Visited_20_Internet_20_Link">Incelsko primorje</text:a></text:p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gragala" text:style-name="Internet_20_link" text:visited-style-name="Visited_20_Internet_20_Link">Gragala</text:a> <text:a xlink:type="simple" xlink:href="http://rumwiki.duckdns.org/doku.php?id=hr:mjesta:drzave:elyisia" text:style-name="Internet_20_link" text:visited-style-name="Visited_20_Internet_20_Link">Elysia</text:a> <text:a xlink:type="simple" xlink:href="http://rumwiki.duckdns.org/doku.php?id=hr:mjesta:drzave:horugva" text:style-name="Internet_20_link" text:visited-style-name="Visited_20_Internet_20_Link">Horugva</text:a> <text:a xlink:type="simple" xlink:href="http://rumwiki.duckdns.org/doku.php?id=hr:mjesta:drzave:neovisni" text:style-name="Internet_20_link" text:visited-style-name="Visited_20_Internet_20_Link">Neovisni</text:a> <text:a xlink:type="simple" xlink:href="http://rumwiki.duckdns.org/doku.php?id=hr:mjesta:drzave:tal_dorei" text:style-name="Internet_20_link" text:visited-style-name="Visited_20_Internet_20_Link">Tal' Dor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52</meta:creation-date>
    <dc:creator>Generated</dc:creator>
    <dc:date>2026-09-13T15::25:52</dc:date>
    <dc:language>en-US</dc:language>
    <meta:editing-cycles>1</meta:editing-cycles>
    <meta:editing-duration>PT0S</meta:editing-duration>
    <dc:title>hr:mjesta:drzave:cormathyr</dc:title>
  </office:meta>
</office:document-meta>
</file>