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b721b2f84a8c713e36c623409137e1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40.945pt" style:rel-width="5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40.945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jesta:drzave:horugva"/><text:bookmark-start text:name="__RefHeading___kraljevina_horugva_1"/><text:bookmark-start text:name="kraljevina_horugva"/>Kraljevina Horugva<text:bookmark-end text:name="__RefHeading___kraljevina_horugva_1"/><text:bookmark-end text:name="kraljevina_horugva"/></text:h></table:table-cell></table:table-row></table:table></draw:text-box></draw:frame></text:p>
      <text:p text:style-name="Text_20_body"><draw:frame draw:style-name="mediaright" draw:name="0" text:anchor-type="paragraph" draw:z-index="0" svg:width="3.96875cm" style:rel-width="100%" svg:height="7.9375cm" style:rel-height="scale"><draw:image xlink:href="Pictures/eb721b2f84a8c713e36c623409137e16.png" xlink:type="simple" xlink:show="embed" xlink:actuate="onLoad"/></draw:frame>
Jedna od najvećih država <text:a xlink:type="simple" xlink:href="http://rumwiki.duckdns.org/doku.php?id=hr:mjesta:kontinenti:zlatno_otocje" text:style-name="Internet_20_link" text:visited-style-name="Visited_20_Internet_20_Link">Zlatnog Otočja</text:a>.</text:p>
      <text:p text:style-name="Text_20_body">Kraljevinom vlada obitelj Modrić te glavni grad je <text:a xlink:type="simple" xlink:href="http://rumwiki.duckdns.org/doku.php?id=hr:mjesta:nad_hmeljdlje:novi_grad" text:style-name="Internet_20_link" text:visited-style-name="Visited_20_Internet_20_Link">Novi Grad</text:a>. </text:p>
      <text:p text:style-name="Text_20_body">Populacija se uglavnom sastoji od humana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veca_naselja_2"/><text:bookmark-start text:name="veca_naselja"/>Veća naselja<text:bookmark-end text:name="__RefHeading___veca_naselja_2"/><text:bookmark-end text:name="veca_naselja"/></text:h>
            <text:p text:style-name="Text_20_body"><text:a xlink:type="simple" xlink:href="http://rumwiki.duckdns.org/doku.php?id=hr:mjesta:sankovec:kraljevo_polje" text:style-name="Internet_20_link" text:visited-style-name="Visited_20_Internet_20_Link">Kraljevo Polje</text:a></text:p>
            <text:p text:style-name="Text_20_body"><text:a xlink:type="simple" xlink:href="http://rumwiki.duckdns.org/doku.php?id=hr:mjesta:nad_hmeljdlje:lizi" text:style-name="Internet_20_link" text:visited-style-name="Visited_20_Internet_20_Link">Lizi</text:a></text:p>
            <text:p text:style-name="Text_20_body"><text:a xlink:type="simple" xlink:href="http://rumwiki.duckdns.org/doku.php?id=hr:mjesta:sankovec:modrunj" text:style-name="Internet_20_link" text:visited-style-name="Visited_20_Internet_20_Link">Modrunj</text:a></text:p>
            <text:p text:style-name="Text_20_body"><text:a xlink:type="simple" xlink:href="http://rumwiki.duckdns.org/doku.php?id=hr:mjesta:nad_hmeljdlje:munjava" text:style-name="Internet_20_link" text:visited-style-name="Visited_20_Internet_20_Link">Munjava</text:a></text:p>
            <text:p text:style-name="Text_20_body"><text:a xlink:type="simple" xlink:href="http://rumwiki.duckdns.org/doku.php?id=hr:mjesta:nad_hmeljdlje:novi_grad" text:style-name="Internet_20_link" text:visited-style-name="Visited_20_Internet_20_Link">Novi Grad</text:a></text:p>
            <text:p text:style-name="Text_20_body"><text:a xlink:type="simple" xlink:href="http://rumwiki.duckdns.org/doku.php?id=hr:mjesta:deverol:tortuga" text:style-name="Internet_20_link" text:visited-style-name="Visited_20_Internet_20_Link">Tortuga</text:a></text:p>
            <text:p text:style-name="Text_20_body"><text:a xlink:type="simple" xlink:href="http://rumwiki.duckdns.org/doku.php?id=hr:mjesta:jebereve:zagreb" text:style-name="Internet_20_link" text:visited-style-name="Visited_20_Internet_20_Link">Zagreb</text:a></text:p>
          </table:table-cell>
          <table:table-cell office:value-type="string" table:style-name="tablecell">
            <text:h text:style-name="Heading_20_2" text:outline-level="2"><text:bookmark-start text:name="__RefHeading___regije_3"/><text:bookmark-start text:name="regije"/>Regije<text:bookmark-end text:name="__RefHeading___regije_3"/><text:bookmark-end text:name="regije"/></text:h>
            <text:p text:style-name="Text_20_body"><text:a xlink:type="simple" xlink:href="http://rumwiki.duckdns.org/doku.php?id=hr:mjesta:bakreni_pentagram" text:style-name="Internet_20_link" text:visited-style-name="Visited_20_Internet_20_Link">Bakreni Pentagram</text:a></text:p>
            <text:p text:style-name="Text_20_body"><text:a xlink:type="simple" xlink:href="http://rumwiki.duckdns.org/doku.php?id=hr:mjesta:betezna" text:style-name="Internet_20_link" text:visited-style-name="Visited_20_Internet_20_Link">Betežna</text:a></text:p>
            <text:p text:style-name="Text_20_body"><text:a xlink:type="simple" xlink:href="http://rumwiki.duckdns.org/doku.php?id=hr:mjesta:deverol" text:style-name="Internet_20_link" text:visited-style-name="Visited_20_Internet_20_Link">Deverol Island</text:a></text:p>
            <text:p text:style-name="Text_20_body"><text:a xlink:type="simple" xlink:href="http://rumwiki.duckdns.org/doku.php?id=hr:mjesta:nad_hmeljdlje" text:style-name="Internet_20_link" text:visited-style-name="Visited_20_Internet_20_Link">Nad Hmeljdlje</text:a></text:p>
            <text:p text:style-name="Text_20_body"><text:a xlink:type="simple" xlink:href="http://rumwiki.duckdns.org/doku.php?id=hr:mjesta:jebereve" text:style-name="Internet_20_link" text:visited-style-name="Visited_20_Internet_20_Link">Otok Jebereve</text:a></text:p>
            <text:p text:style-name="Text_20_body"><text:a xlink:type="simple" xlink:href="http://rumwiki.duckdns.org/doku.php?id=hr:mjesta:pod_hmeljdlje" text:style-name="Internet_20_link" text:visited-style-name="Visited_20_Internet_20_Link">Pod Hmeljdlje</text:a></text:p>
            <text:p text:style-name="Text_20_body"><text:a xlink:type="simple" xlink:href="http://rumwiki.duckdns.org/doku.php?id=hr:mjesta:sankovec" text:style-name="Internet_20_link" text:visited-style-name="Visited_20_Internet_20_Link">Šankovec</text:a></text:p>
          </table:table-cell>
        </table:table-row>
      </table:table>
      <text:p text:style-name="Horizontal_20_Line"/>
      <text:h text:style-name="Heading_20_4" text:outline-level="4"><text:bookmark-start text:name="__RefHeading___ostale_drzave_4"/><text:bookmark-start text:name="ostale_drzave"/>Ostale države:<text:bookmark-end text:name="__RefHeading___ostale_drzave_4"/><text:bookmark-end text:name="ostale_drzave"/></text:h>
      <text:p text:style-name="Text_20_body"><text:a xlink:type="simple" xlink:href="http://rumwiki.duckdns.org/doku.php?id=hr:mjesta:drzave:cormathyr" text:style-name="Internet_20_link" text:visited-style-name="Visited_20_Internet_20_Link">Cormathyr</text:a> <text:a xlink:type="simple" xlink:href="http://rumwiki.duckdns.org/doku.php?id=hr:mjesta:drzave:gragala" text:style-name="Internet_20_link" text:visited-style-name="Visited_20_Internet_20_Link">Gragala</text:a> <text:a xlink:type="simple" xlink:href="http://rumwiki.duckdns.org/doku.php?id=hr:mjesta:drzave:elyisia" text:style-name="Internet_20_link" text:visited-style-name="Visited_20_Internet_20_Link">Elysia</text:a>  <text:a xlink:type="simple" xlink:href="http://rumwiki.duckdns.org/doku.php?id=hr:mjesta:drzave:neovisni" text:style-name="Internet_20_link" text:visited-style-name="Visited_20_Internet_20_Link">Neovisni</text:a> <text:a xlink:type="simple" xlink:href="http://rumwiki.duckdns.org/doku.php?id=hr:mjesta:drzave:tal_dorei" text:style-name="Internet_20_link" text:visited-style-name="Visited_20_Internet_20_Link">Tal' Dore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40.945pt" style:rel-width="5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2::37:02</meta:creation-date>
    <dc:creator>Generated</dc:creator>
    <dc:date>2026-09-13T12::37:02</dc:date>
    <dc:language>en-US</dc:language>
    <meta:editing-cycles>1</meta:editing-cycles>
    <meta:editing-duration>PT0S</meta:editing-duration>
    <dc:title>hr:mjesta:drzave:horugva</dc:title>
  </office:meta>
</office:document-meta>
</file>