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fantomski_otok:kset"/><text:bookmark-start text:name="__RefHeading___kset_1"/><text:bookmark-start text:name="kset"/>Kset<text:bookmark-end text:name="__RefHeading___kset_1"/><text:bookmark-end text:name="kset"/></text:h>
      <text:p text:style-name="Text_20_body">Neovisno naselje na <text:a xlink:type="simple" xlink:href="http://rumwiki.duckdns.org/doku.php?id=hr:mjesta:fantomski_otok" text:style-name="Internet_20_link" text:visited-style-name="Visited_20_Internet_20_Link">Fantomskom otoku</text:a>. U naselju se jednom mjesečno održavaju Ksetovske večeri, festival na kojem lokalni pijanci i bardovi pjevaju žestoke pjesme. A specifičnost tog festivala je da najveći broj posjetitelja dolazi upravo iz sela Fer koje se nalazi na drugoj strani otoka.</text:p>
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<text:p text:style-name="Text_20_body">Ksetovske špilje</text:p>
      <text:p text:style-name="Text_20_body">Fantomski svjetionik</text:p>
      <text:p text:style-name="Horizontal_20_Line"/>
      <text:p text:style-name="Text_20_body"><text:a xlink:type="simple" xlink:href="http://rumwiki.duckdns.org/doku.php?id=hr:5e:sesije:sesija_1" text:style-name="Internet_20_link" text:visited-style-name="Visited_20_Internet_20_Link">Sesij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33</meta:creation-date>
    <dc:creator>Generated</dc:creator>
    <dc:date>2026-09-13T13::30:33</dc:date>
    <dc:language>en-US</dc:language>
    <meta:editing-cycles>1</meta:editing-cycles>
    <meta:editing-duration>PT0S</meta:editing-duration>
    <dc:title>hr:mjesta:fantomski_otok:kset</dc:title>
  </office:meta>
</office:document-meta>
</file>