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gornji_cormathyr:solitude:pijana_avantura"/><text:bookmark-start text:name="__RefHeading___pijana_avantura_1"/><text:bookmark-start text:name="pijana_avantura"/>Pijana avantura<text:bookmark-end text:name="__RefHeading___pijana_avantura_1"/><text:bookmark-end text:name="pijana_avantura"/></text:h>
      <text:p text:style-name="Text_20_body">Taverna je poprilično velika sa trinaest stolova svaki stol ima po sedam stolaca u centralnoj prostoriji.</text:p>
      <text:p text:style-name="Text_20_body">Ima tri privarna kupea. Najzanimljiviji dio taverne je rupa u podu između stolova. Rupa nema nikakvu ogradu oko sebe, samo jedan mali stupić sa zvoncem i jednom dizalicom kao na brodovima.</text:p>
      <text:p text:style-name="Text_20_body">Na dnu rupe je nakupina stare tkanine, perija i slame.</text:p>
      <text:p text:style-name="Text_20_body">Bilo koji ne sretnik tko padne u rupu ima dva izbora: pozvoniti zvonce da uz naknadu ga podignu dizalicom ili sam pronaći izlat kroz mračne tunele ruševina ispod <text:a xlink:type="simple" xlink:href="http://rumwiki.duckdns.org/doku.php?id=hr:mjesta:gornji_cormathyr:solitude" text:style-name="Internet_20_link" text:visited-style-name="Visited_20_Internet_20_Link">Solitude</text:a>-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3:16</meta:creation-date>
    <dc:creator>Generated</dc:creator>
    <dc:date>2026-09-13T16::23:16</dc:date>
    <dc:language>en-US</dc:language>
    <meta:editing-cycles>1</meta:editing-cycles>
    <meta:editing-duration>PT0S</meta:editing-duration>
    <dc:title>hr:mjesta:gornji_cormathyr:solitude:pijana_avantura</dc:title>
  </office:meta>
</office:document-meta>
</file>