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jebereve"/><text:bookmark-start text:name="__RefHeading___otok_jebereve_1"/><text:bookmark-start text:name="otok_jebereve"/>Otok Jebereve<text:bookmark-end text:name="__RefHeading___otok_jebereve_1"/><text:bookmark-end text:name="otok_jebereve"/></text:h></table:table-cell></table:table-row></table:table></draw:text-box></draw:frame></text:p>
      <text:p text:style-name="Text_20_body"><text:a xlink:type="simple" xlink:href="http://rumwiki.duckdns.org/doku.php?id=hr:mjesta:jebereve:andautonija" text:style-name="Internet_20_link" text:visited-style-name="Visited_20_Internet_20_Link">Andautonija</text:a></text:p>
      <text:p text:style-name="Text_20_body"><text:a xlink:type="simple" xlink:href="http://rumwiki.duckdns.org/doku.php?id=hr:mjesta:jebereve:otok_nartski" text:style-name="Internet_20_link" text:visited-style-name="Visited_20_Internet_20_Link">Otok Nartski</text:a></text:p>
      <text:p text:style-name="Text_20_body"><text:a xlink:type="simple" xlink:href="http://rumwiki.duckdns.org/doku.php?id=hr:mjesta:jebereve:stibra" text:style-name="Internet_20_link" text:visited-style-name="Visited_20_Internet_20_Link">Štibra</text:a></text:p>
      <text:p text:style-name="Text_20_body"><text:a xlink:type="simple" xlink:href="http://rumwiki.duckdns.org/doku.php?id=hr:mjesta:jebereve:zagreb" text:style-name="Internet_20_link" text:visited-style-name="Visited_20_Internet_20_Link">Zagreb</text:a>
</text:p>
      <text:p text:style-name="Text_20_body">Otok u posjedu <text:a xlink:type="simple" xlink:href="http://rumwiki.duckdns.org/doku.php?id=hr:mjesta:drzave:horugva" text:style-name="Internet_20_link" text:visited-style-name="Visited_20_Internet_20_Link">Kraljevine Horuge</text:a>.<text:line-break/>
Dugo je bio njen jedini otok.</text:p>
      <text:p text:style-name="Text_20_body">Na njemu se nalazi Horugvina glavna vojna luka <text:a xlink:type="simple" xlink:href="http://rumwiki.duckdns.org/doku.php?id=hr:mjesta:jebereve:zagreb" text:style-name="Internet_20_link" text:visited-style-name="Visited_20_Internet_20_Link">Zagreb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jebereve:andautonija" text:style-name="Internet_20_link" text:visited-style-name="Visited_20_Internet_20_Link">Andautonija</text:a></text:p>
            <text:p text:style-name="Text_20_body"><text:a xlink:type="simple" xlink:href="http://rumwiki.duckdns.org/doku.php?id=hr:mjesta:jebereve:otok_nartski" text:style-name="Internet_20_link" text:visited-style-name="Visited_20_Internet_20_Link">Otok Nartski</text:a></text:p>
            <text:p text:style-name="Text_20_body"><text:a xlink:type="simple" xlink:href="http://rumwiki.duckdns.org/doku.php?id=hr:mjesta:jebereve:stibra" text:style-name="Internet_20_link" text:visited-style-name="Visited_20_Internet_20_Link">Štibra</text:a></text:p>
            <text:p text:style-name="Text_20_body"><text:a xlink:type="simple" xlink:href="http://rumwiki.duckdns.org/doku.php?id=hr:mjesta:jebereve:zagreb" text:style-name="Internet_20_link" text:visited-style-name="Visited_20_Internet_20_Link">Zagreb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pcs:teuta" text:style-name="Internet_20_link" text:visited-style-name="Visited_20_Internet_20_Link">Teuta Otok</text:a></text:p>
            <text:p text:style-name="Text_20_body"><text:a xlink:type="simple" xlink:href="http://rumwiki.duckdns.org/doku.php?id=hr:5e:likovi:npcs:voix_holy" text:style-name="Internet_20_link" text:visited-style-name="Visited_20_Internet_20_Link">Voix Holy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46</meta:creation-date>
    <dc:creator>Generated</dc:creator>
    <dc:date>2026-09-13T14::26:46</dc:date>
    <dc:language>en-US</dc:language>
    <meta:editing-cycles>1</meta:editing-cycles>
    <meta:editing-duration>PT0S</meta:editing-duration>
    <dc:title>hr:mjesta:jebereve</dc:title>
  </office:meta>
</office:document-meta>
</file>