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jebereve:andautonija"/><text:bookmark-start text:name="__RefHeading___andautonija_1"/><text:bookmark-start text:name="andautonija"/>Andautonija<text:bookmark-end text:name="__RefHeading___andautonija_1"/><text:bookmark-end text:name="andautonija"/></text:h>
      <text:p text:style-name="Text_20_body">Gradić na <text:a xlink:type="simple" xlink:href="http://rumwiki.duckdns.org/doku.php?id=hr:mjesta:jebereve" text:style-name="Internet_20_link" text:visited-style-name="Visited_20_Internet_20_Link">Otoku Jeberevu</text:a>.</text:p>
      <text:p text:style-name="Text_20_body">Svake godine u večernjim satima 07.02. održava se festival svete kravice.<text:line-break/>
Tamo uz obilne količine ruma te pečenog vola se slavi dan kada je sveta kravica <text:a xlink:type="simple" xlink:href="http://rumwiki.duckdns.org/doku.php?id=hr:5e:likovi:pcs:pakijan" text:style-name="Internet_20_link" text:visited-style-name="Visited_20_Internet_20_Link">Pakijan Lucić</text:a> blagoslovio ovaj grad.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30:22</meta:creation-date>
    <dc:creator>Generated</dc:creator>
    <dc:date>2026-09-13T13::30:22</dc:date>
    <dc:language>en-US</dc:language>
    <meta:editing-cycles>1</meta:editing-cycles>
    <meta:editing-duration>PT0S</meta:editing-duration>
    <dc:title>hr:mjesta:jebereve:andautonija</dc:title>
  </office:meta>
</office:document-meta>
</file>