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kontinenti:zlatno_otocje"/><text:bookmark-start text:name="__RefHeading___zlatno_otocje_1"/><text:bookmark-start text:name="zlatno_otocje"/>Zlatno Otočje<text:bookmark-end text:name="__RefHeading___zlatno_otocje_1"/><text:bookmark-end text:name="zlatno_otocje"/></text:h>
      <text:p text:style-name="Plugin_Wrap_Paragraph_Right aligned"><text:a xlink:type="simple" xlink:href="http://rumwiki.duckdns.org/doku.php?id=hr:lore:vjetrovi_magije" text:style-name="Internet_20_link" text:visited-style-name="Visited_20_Internet_20_Link">Vjetrovi magije</text:a><text:line-break/>
<text:a xlink:type="simple" xlink:href="http://rumwiki.duckdns.org/doku.php?id=hr:lore:orginalna_karta" text:style-name="Internet_20_link" text:visited-style-name="Visited_20_Internet_20_Link">Prije rata</text:a></text:p>
      <text:p text:style-name="Text_20_body"><text:a xlink:type="simple" xlink:href="http://rumwiki.duckdns.org/doku.php?id=hr:mjesta:albion" text:style-name="Internet_20_link" text:visited-style-name="Visited_20_Internet_20_Link">Albion</text:a></text:p>
      <text:p text:style-name="Text_20_body"><text:a xlink:type="simple" xlink:href="http://rumwiki.duckdns.org/doku.php?id=hr:mjesta:bakreni_pentagram" text:style-name="Internet_20_link" text:visited-style-name="Visited_20_Internet_20_Link">Bakreni Pentagram</text:a>
<text:a xlink:type="simple" xlink:href="http://rumwiki.duckdns.org/doku.php?id=hr:mjesta:bakreni_pentagram" text:style-name="Internet_20_link" text:visited-style-name="Visited_20_Internet_20_Link">Bakreni Pentagram</text:a></text:p>
      <text:p text:style-name="Text_20_body"><text:a xlink:type="simple" xlink:href="http://rumwiki.duckdns.org/doku.php?id=hr:mjesta:betezna" text:style-name="Internet_20_link" text:visited-style-name="Visited_20_Internet_20_Link">Betežna</text:a></text:p>
      <text:p text:style-name="Text_20_body"><text:a xlink:type="simple" xlink:href="http://rumwiki.duckdns.org/doku.php?id=hr:mjesta:black_sand" text:style-name="Internet_20_link" text:visited-style-name="Visited_20_Internet_20_Link">Black Sand Isles</text:a></text:p>
      <text:p text:style-name="Text_20_body"><text:a xlink:type="simple" xlink:href="http://rumwiki.duckdns.org/doku.php?id=hr:mjesta:braw_landiaa" text:style-name="Internet_20_link" text:visited-style-name="Visited_20_Internet_20_Link">Braw Landiaa</text:a></text:p>
      <text:p text:style-name="Text_20_body"><text:a xlink:type="simple" xlink:href="http://rumwiki.duckdns.org/doku.php?id=hr:mjesta:cirrus_archipelago" text:style-name="Internet_20_link" text:visited-style-name="Visited_20_Internet_20_Link">Cirrus Archipelago</text:a></text:p>
      <text:p text:style-name="Text_20_body"><text:a xlink:type="simple" xlink:href="http://rumwiki.duckdns.org/doku.php?id=hr:mjesta:coprnica" text:style-name="Internet_20_link" text:visited-style-name="Visited_20_Internet_20_Link">Coprnica</text:a></text:p>
      <text:p text:style-name="Text_20_body"><text:a xlink:type="simple" xlink:href="http://rumwiki.duckdns.org/doku.php?id=hr:mjesta:deverol" text:style-name="Internet_20_link" text:visited-style-name="Visited_20_Internet_20_Link">Deverol Island</text:a></text:p>
      <text:p text:style-name="Text_20_body"><text:a xlink:type="simple" xlink:href="http://rumwiki.duckdns.org/doku.php?id=hr:mjesta:dickless_island" text:style-name="Internet_20_link" text:visited-style-name="Visited_20_Internet_20_Link">Dickless Island</text:a></text:p>
      <text:p text:style-name="Text_20_body"><text:a xlink:type="simple" xlink:href="http://rumwiki.duckdns.org/doku.php?id=hr:mjesta:donji_cormathyr" text:style-name="Internet_20_link" text:visited-style-name="Visited_20_Internet_20_Link">Donji Cormathyr</text:a></text:p>
      <text:p text:style-name="Text_20_body"><text:a xlink:type="simple" xlink:href="http://rumwiki.duckdns.org/doku.php?id=hr:mjesta:drugi_otok" text:style-name="Internet_20_link" text:visited-style-name="Visited_20_Internet_20_Link">Drugi Otok</text:a></text:p>
      <text:p text:style-name="Text_20_body"><text:a xlink:type="simple" xlink:href="http://rumwiki.duckdns.org/doku.php?id=hr:mjesta:fantomski_otok" text:style-name="Internet_20_link" text:visited-style-name="Visited_20_Internet_20_Link">Fantomski otok</text:a></text:p>
      <text:p text:style-name="Text_20_body"><text:a xlink:type="simple" xlink:href="http://rumwiki.duckdns.org/doku.php?id=hr:mjesta:gornji_cormathyr" text:style-name="Internet_20_link" text:visited-style-name="Visited_20_Internet_20_Link">Gornji Cormathyr</text:a>
<text:a xlink:type="simple" xlink:href="http://rumwiki.duckdns.org/doku.php?id=hr:mjesta:gornji_cormathyr" text:style-name="Internet_20_link" text:visited-style-name="Visited_20_Internet_20_Link">Gornji Cormathyr</text:a></text:p>
      <text:p text:style-name="Text_20_body"><text:a xlink:type="simple" xlink:href="http://rumwiki.duckdns.org/doku.php?id=hr:mjesta:guilcoln_atoll" text:style-name="Internet_20_link" text:visited-style-name="Visited_20_Internet_20_Link">Guilcoln Atoll</text:a></text:p>
      <text:p text:style-name="Text_20_body"><text:a xlink:type="simple" xlink:href="http://rumwiki.duckdns.org/doku.php?id=hr:mjesta:gunslingers_pouch" text:style-name="Internet_20_link" text:visited-style-name="Visited_20_Internet_20_Link">Gun Slinger's Pouch</text:a></text:p>
      <text:p text:style-name="Text_20_body"><text:a xlink:type="simple" xlink:href="http://rumwiki.duckdns.org/doku.php?id=hr:mjesta:incelsko_primorje" text:style-name="Internet_20_link" text:visited-style-name="Visited_20_Internet_20_Link">Incelsko Primorje</text:a>
<text:a xlink:type="simple" xlink:href="http://rumwiki.duckdns.org/doku.php?id=hr:mjesta:incelsko_primorje" text:style-name="Internet_20_link" text:visited-style-name="Visited_20_Internet_20_Link">Incelsko Primorje</text:a></text:p>
      <text:p text:style-name="Text_20_body"><text:a xlink:type="simple" xlink:href="http://rumwiki.duckdns.org/doku.php?id=hr:mjesta:jabuka" text:style-name="Internet_20_link" text:visited-style-name="Visited_20_Internet_20_Link">Jabuka</text:a></text:p>
      <text:p text:style-name="Text_20_body"><text:a xlink:type="simple" xlink:href="http://rumwiki.duckdns.org/doku.php?id=hr:mjesta:jebereve" text:style-name="Internet_20_link" text:visited-style-name="Visited_20_Internet_20_Link">Otok Jebereve</text:a></text:p>
      <text:p text:style-name="Text_20_body"><text:a xlink:type="simple" xlink:href="http://rumwiki.duckdns.org/doku.php?id=hr:mjesta:otok_kamo" text:style-name="Internet_20_link" text:visited-style-name="Visited_20_Internet_20_Link">Otok Kamo</text:a></text:p>
      <text:p text:style-name="Text_20_body"><text:a xlink:type="simple" xlink:href="http://rumwiki.duckdns.org/doku.php?id=hr:mjesta:kraljevski_otok" text:style-name="Internet_20_link" text:visited-style-name="Visited_20_Internet_20_Link">Kraljevski Otok</text:a></text:p>
      <text:p text:style-name="Text_20_body"><text:a xlink:type="simple" xlink:href="http://rumwiki.duckdns.org/doku.php?id=hr:mjesta:ljekoviti_poluotok" text:style-name="Internet_20_link" text:visited-style-name="Visited_20_Internet_20_Link">Ljekoviti poluotok</text:a></text:p>
      <text:p text:style-name="Text_20_body"><text:a xlink:type="simple" xlink:href="http://rumwiki.duckdns.org/doku.php?id=hr:mjesta:menagerie_coast" text:style-name="Internet_20_link" text:visited-style-name="Visited_20_Internet_20_Link">Menagerie Coast</text:a></text:p>
      <text:p text:style-name="Text_20_body"><text:a xlink:type="simple" xlink:href="http://rumwiki.duckdns.org/doku.php?id=hr:mjesta:nad_hmeljdlje" text:style-name="Internet_20_link" text:visited-style-name="Visited_20_Internet_20_Link">Nad Hmeljdlje</text:a>
<text:a xlink:type="simple" xlink:href="http://rumwiki.duckdns.org/doku.php?id=hr:mjesta:nad_hmeljdlje" text:style-name="Internet_20_link" text:visited-style-name="Visited_20_Internet_20_Link">Nad Hmeljdlje</text:a>
<text:a xlink:type="simple" xlink:href="http://rumwiki.duckdns.org/doku.php?id=hr:mjesta:nad_hmeljdlje" text:style-name="Internet_20_link" text:visited-style-name="Visited_20_Internet_20_Link">Nad Hmeljdlje</text:a></text:p>
      <text:p text:style-name="Text_20_body"><text:a xlink:type="simple" xlink:href="http://rumwiki.duckdns.org/doku.php?id=hr:mjesta:neovisna_uvala" text:style-name="Internet_20_link" text:visited-style-name="Visited_20_Internet_20_Link">Neovisna Uvala</text:a></text:p>
      <text:p text:style-name="Text_20_body"><text:a xlink:type="simple" xlink:href="http://rumwiki.duckdns.org/doku.php?id=hr:mjesta:othanzia" text:style-name="Internet_20_link" text:visited-style-name="Visited_20_Internet_20_Link">Othanzia</text:a>
<text:a xlink:type="simple" xlink:href="http://rumwiki.duckdns.org/doku.php?id=hr:mjesta:othanzia" text:style-name="Internet_20_link" text:visited-style-name="Visited_20_Internet_20_Link">Othanzia</text:a></text:p>
      <text:p text:style-name="Text_20_body"><text:a xlink:type="simple" xlink:href="http://rumwiki.duckdns.org/doku.php?id=hr:mjesta:pod_hmeljdlje" text:style-name="Internet_20_link" text:visited-style-name="Visited_20_Internet_20_Link">Pod Hmeljdlje</text:a>
<text:a xlink:type="simple" xlink:href="http://rumwiki.duckdns.org/doku.php?id=hr:mjesta:pod_hmeljdlje" text:style-name="Internet_20_link" text:visited-style-name="Visited_20_Internet_20_Link">Pod Hmeljdlje</text:a></text:p>
      <text:p text:style-name="Text_20_body"><text:a xlink:type="simple" xlink:href="http://rumwiki.duckdns.org/doku.php?id=hr:mjesta:porokelle_isle" text:style-name="Internet_20_link" text:visited-style-name="Visited_20_Internet_20_Link">Porokelle Isle</text:a></text:p>
      <text:p text:style-name="Text_20_body"><text:a xlink:type="simple" xlink:href="http://rumwiki.duckdns.org/doku.php?id=hr:mjesta:ravens_ascent" text:style-name="Internet_20_link" text:visited-style-name="Visited_20_Internet_20_Link">Raven's Ascent</text:a></text:p>
      <text:p text:style-name="Text_20_body"><text:a xlink:type="simple" xlink:href="http://rumwiki.duckdns.org/doku.php?id=hr:mjesta:rumedam" text:style-name="Internet_20_link" text:visited-style-name="Visited_20_Internet_20_Link">Rumedam</text:a>
<text:a xlink:type="simple" xlink:href="http://rumwiki.duckdns.org/doku.php?id=hr:mjesta:rumedam" text:style-name="Internet_20_link" text:visited-style-name="Visited_20_Internet_20_Link">Rumedam</text:a></text:p>
      <text:p text:style-name="Text_20_body"><text:a xlink:type="simple" xlink:href="http://rumwiki.duckdns.org/doku.php?id=hr:mjesta:shaved_bears" text:style-name="Internet_20_link" text:visited-style-name="Visited_20_Internet_20_Link">Shaved Bears peninsula</text:a></text:p>
      <text:p text:style-name="Text_20_body"><text:a xlink:type="simple" xlink:href="http://rumwiki.duckdns.org/doku.php?id=hr:mjesta:shire" text:style-name="Internet_20_link" text:visited-style-name="Visited_20_Internet_20_Link">Shire</text:a></text:p>
      <text:p text:style-name="Text_20_body"><text:a xlink:type="simple" xlink:href="http://rumwiki.duckdns.org/doku.php?id=hr:mjesta:sankovec" text:style-name="Internet_20_link" text:visited-style-name="Visited_20_Internet_20_Link">Šankovec</text:a></text:p>
      <text:p text:style-name="Text_20_body"><text:a xlink:type="simple" xlink:href="http://rumwiki.duckdns.org/doku.php?id=hr:mjesta:uhercezje" text:style-name="Internet_20_link" text:visited-style-name="Visited_20_Internet_20_Link">Uhercežje</text:a></text:p>
      <text:p text:style-name="Text_20_body"><text:a xlink:type="simple" xlink:href="http://rumwiki.duckdns.org/doku.php?id=hr:mjesta:yarwick_zagorje" text:style-name="Internet_20_link" text:visited-style-name="Visited_20_Internet_20_Link">Yarwick zagorje</text:a></text:p>
      <text:h text:style-name="Heading_20_5" text:outline-level="5"><text:bookmark-start text:name="__RefHeading___sto_je_jedan_dan_2"/><text:bookmark-start text:name="sto_je_jedan_dan"/>Što je jedan dan?<text:bookmark-end text:name="__RefHeading___sto_je_jedan_dan_2"/><text:bookmark-end text:name="sto_je_jedan_dan"/></text:h>
      <text:list text:style-name="List_20_1" text:continue-numbering="false">
        <text:list-item>
          <text:p text:style-name="List_20_1_Content_First"> 95 piksela</text:p>
        </text:list-item>
        <text:list-item>
          <text:p text:style-name="List_20_1_Content"> 60 kopnenih milja</text:p>
        </text:list-item>
        <text:list-item>
          <text:p text:style-name="List_20_1_Content"> 96.56 km</text:p>
        </text:list-item>
        <text:list-item>
          <text:p text:style-name="List_20_1_Content"> 1 dan putovanja konjem</text:p>
        </text:list-item>
        <text:list-item>
          <text:p text:style-name="List_20_1_Content_Last"> 2 dana putovanja sporom kočijom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00:33</meta:creation-date>
    <dc:creator>Generated</dc:creator>
    <dc:date>2026-09-13T12::00:33</dc:date>
    <dc:language>en-US</dc:language>
    <meta:editing-cycles>1</meta:editing-cycles>
    <meta:editing-duration>PT0S</meta:editing-duration>
    <dc:title>hr:mjesta:kontinenti:zlatno_otocje</dc:title>
  </office:meta>
</office:document-meta>
</file>