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0fda444f41fc03abe9ee5f4fdd5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kraljevski_otok"/><text:bookmark-start text:name="__RefHeading___kraljevski_otok_1"/><text:bookmark-start text:name="kraljevski_otok"/>Kraljevski Otok<text:bookmark-end text:name="__RefHeading___kraljevski_otok_1"/><text:bookmark-end text:name="kraljevski_otok"/></text:h></table:table-cell></table:table-row></table:table></draw:text-box></draw:frame></text:p>
      <text:p text:style-name="Text_20_body"><draw:frame draw:style-name="mediaright" draw:name="0" text:anchor-type="paragraph" draw:z-index="0" svg:width="10.583333333333cm" svg:height="11.930303030303cm"><draw:image xlink:href="Pictures/3990fda444f41fc03abe9ee5f4fdd55b.png" xlink:type="simple" xlink:show="embed" xlink:actuate="onLoad"/></draw:frame>
Otok pod kontrolom <text:a xlink:type="simple" xlink:href="http://rumwiki.duckdns.org/doku.php?id=hr:mjesta:drzave:neovisni" text:style-name="Internet_20_link" text:visited-style-name="Visited_20_Internet_20_Link">neovisnih gradov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kraljevski_otok:kraljev_grudobran" text:style-name="Internet_20_link" text:visited-style-name="Visited_20_Internet_20_Link">Kraljev Grudobran</text:a></text:p>
            <text:p text:style-name="Text_20_body"><text:a xlink:type="simple" xlink:href="http://rumwiki.duckdns.org/doku.php?id=hr:mjesta:kraljevski_otok:kraljicin_mudobran" text:style-name="Internet_20_link" text:visited-style-name="Visited_20_Internet_20_Link">Kraljičin Mudobran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6</meta:creation-date>
    <dc:creator>Generated</dc:creator>
    <dc:date>2026-09-13T14::26:56</dc:date>
    <dc:language>en-US</dc:language>
    <meta:editing-cycles>1</meta:editing-cycles>
    <meta:editing-duration>PT0S</meta:editing-duration>
    <dc:title>hr:mjesta:kraljevski_otok</dc:title>
  </office:meta>
</office:document-meta>
</file>