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kraljevski_otok:kraljicin_mudobran"/><text:bookmark-start text:name="__RefHeading___kraljicin_mudobran_1"/><text:bookmark-start text:name="kraljicin_mudobran"/>Kraljičin Mudobran<text:bookmark-end text:name="__RefHeading___kraljicin_mudobran_1"/><text:bookmark-end text:name="kraljicin_mudobra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kraljevski_otok" text:style-name="Internet_20_link" text:visited-style-name="Visited_20_Internet_20_Link">Kraljevskom Otok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35</meta:creation-date>
    <dc:creator>Generated</dc:creator>
    <dc:date>2026-09-13T17::10:35</dc:date>
    <dc:language>en-US</dc:language>
    <meta:editing-cycles>1</meta:editing-cycles>
    <meta:editing-duration>PT0S</meta:editing-duration>
    <dc:title>hr:mjesta:kraljevski_otok:kraljicin_mudobran</dc:title>
  </office:meta>
</office:document-meta>
</file>