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ljekoviti_poluotok:pilboro_port"/><text:bookmark-start text:name="__RefHeading___pilboro_port_1"/><text:bookmark-start text:name="pilboro_port"/>Pilboro Port<text:bookmark-end text:name="__RefHeading___pilboro_port_1"/><text:bookmark-end text:name="pilboro_port"/></text:h>
      <text:p text:style-name="Text_20_body">Neovisan grad, do nedavno dio <text:a xlink:type="simple" xlink:href="http://rumwiki.duckdns.org/doku.php?id=hr:mjesta:drzave:gragala" text:style-name="Internet_20_link" text:visited-style-name="Visited_20_Internet_20_Link">Gragale</text:a> te dio poluotoka <text:a xlink:type="simple" xlink:href="http://rumwiki.duckdns.org/doku.php?id=hr:mjesta:ljekoviti_poluotok" text:style-name="Internet_20_link" text:visited-style-name="Visited_20_Internet_20_Link">Ljekoviti poluotok</text:a>.</text:p>
      <text:p text:style-name="Text_20_body">Oslobođen u ratu za neovisnost između vosjke <text:a xlink:type="simple" xlink:href="http://rumwiki.duckdns.org/doku.php?id=hr:likovi:grupe:inkvizicija" text:style-name="Internet_20_link" text:visited-style-name="Visited_20_Internet_20_Link">Inkvizicije</text:a> te kombiniranih snaga grada, <text:a xlink:type="simple" xlink:href="http://rumwiki.duckdns.org/doku.php?id=hr:mjesta:yarwick_zagorje:rivaceg" text:style-name="Internet_20_link" text:visited-style-name="Visited_20_Internet_20_Link">grada Rivačega</text:a> te neovisnih volontera.</text:p>
      <text:p text:style-name="Text_20_body">Gradonačelnik je <text:a xlink:type="simple" xlink:href="http://rumwiki.duckdns.org/doku.php?id=hr:5e:likovi:npcs:pepek" text:style-name="Internet_20_link" text:visited-style-name="Visited_20_Internet_20_Link">Pepek</text:a>.</text:p>
      <text:p text:style-name="Text_20_body">U njemu nalazi se druidski portal za <text:a xlink:type="simple" xlink:href="http://rumwiki.duckdns.org/doku.php?id=hr:mjesta:fantomski_otok:crnja_mura" text:style-name="Internet_20_link" text:visited-style-name="Visited_20_Internet_20_Link">Črnju Mur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ustanove_2"/><text:bookmark-start text:name="ustanove"/>Ustanove<text:bookmark-end text:name="__RefHeading___ustanove_2"/><text:bookmark-end text:name="ustanove"/></text:h>
            <text:p text:style-name="Text_20_body"><text:a xlink:type="simple" xlink:href="http://rumwiki.duckdns.org/doku.php?id=hr:mjesta:ljekoviti_poluotok:pilboro_port:broz_skladiste" text:style-name="Internet_20_link" text:visited-style-name="Visited_20_Internet_20_Link">Brozovo skladište</text:a></text:p>
            <text:p text:style-name="Text_20_body"><text:a xlink:type="simple" xlink:href="http://rumwiki.duckdns.org/doku.php?id=hr:mjesta:ljekoviti_poluotok:pilboro_port:na_doku" text:style-name="Internet_20_link" text:visited-style-name="Visited_20_Internet_20_Link">Birtija "Na doku"</text:a></text:p>
          </table:table-cell>
          <table:table-cell office:value-type="string" table:style-name="tablecell">
            <text:h text:style-name="Heading_20_2" text:outline-level="2"><text:bookmark-start text:name="__RefHeading___poznate_licnosti_3"/><text:bookmark-start text:name="poznate_licnosti"/>Poznate ličnosti<text:bookmark-end text:name="__RefHeading___poznate_licnosti_3"/><text:bookmark-end text:name="poznate_licnosti"/></text:h>
            <text:p text:style-name="Text_20_body"><text:a xlink:type="simple" xlink:href="http://rumwiki.duckdns.org/doku.php?id=hr:5e:likovi:npcs:novi_broz" text:style-name="Internet_20_link" text:visited-style-name="Visited_20_Internet_20_Link">Novi Broz Nakoz</text:a></text:p>
            <text:p text:style-name="Text_20_body"><text:a xlink:type="simple" xlink:href="http://rumwiki.duckdns.org/doku.php?id=hr:5e:likovi:pcs:pakijan" text:style-name="Internet_20_link" text:visited-style-name="Visited_20_Internet_20_Link">Pakijan Lucić</text:a></text:p>
            <text:p text:style-name="Text_20_body"><text:a xlink:type="simple" xlink:href="http://rumwiki.duckdns.org/doku.php?id=hr:5e:likovi:npcs:pepek" text:style-name="Internet_20_link" text:visited-style-name="Visited_20_Internet_20_Link">Pepek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3:01</meta:creation-date>
    <dc:creator>Generated</dc:creator>
    <dc:date>2026-09-13T16::23:01</dc:date>
    <dc:language>en-US</dc:language>
    <meta:editing-cycles>1</meta:editing-cycles>
    <meta:editing-duration>PT0S</meta:editing-duration>
    <dc:title>hr:mjesta:ljekoviti_poluotok:pilboro_port</dc:title>
  </office:meta>
</office:document-meta>
</file>