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menagerie_coast:gnisis"/><text:bookmark-start text:name="__RefHeading___gnisis_1"/><text:bookmark-start text:name="gnisis"/>Gnisis<text:bookmark-end text:name="__RefHeading___gnisis_1"/><text:bookmark-end text:name="gnisis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na <text:a xlink:type="simple" xlink:href="http://rumwiki.duckdns.org/doku.php?id=hr:mjesta:menagerie_coast" text:style-name="Internet_20_link" text:visited-style-name="Visited_20_Internet_20_Link">Menagerie Coast-u</text:a>.</text:p>
      <text:p text:style-name="Text_20_body">Nalazi se na ušću Nabia rijeke.</text:p>
      <text:p text:style-name="Text_20_body">Sjedište navijačke skupine “Tovari”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05</meta:creation-date>
    <dc:creator>Generated</dc:creator>
    <dc:date>2026-09-13T13::30:05</dc:date>
    <dc:language>en-US</dc:language>
    <meta:editing-cycles>1</meta:editing-cycles>
    <meta:editing-duration>PT0S</meta:editing-duration>
    <dc:title>hr:mjesta:menagerie_coast:gnisis</dc:title>
  </office:meta>
</office:document-meta>
</file>