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c0a427cb65af0ad692dd0fac109b5e.png"/>
  <manifest:file-entry manifest:media-type="image/png" manifest:full-path="Pictures/0c22cfdc8935b64d7faa36a165d0d207.png"/>
  <manifest:file-entry manifest:media-type="image/png" manifest:full-path="Pictures/bf5f158239c19e3ff2ea61eac3c84f35.png"/>
  <manifest:file-entry manifest:media-type="image/png" manifest:full-path="Pictures/eb721b2f84a8c713e36c623409137e16.png"/>
  <manifest:file-entry manifest:media-type="image/png" manifest:full-path="Pictures/273a29f7e683ee645a6f5afefef1a262.png"/>
  <manifest:file-entry manifest:media-type="image/png" manifest:full-path="Pictures/293b9ea363962bab3ba180ae167979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 text:name="hr:mjesta:mjesta"/><text:bookmark-start text:name="__RefHeading___zlatno_otocje_1"/><text:bookmark-start text:name="zlatno_otocje"/>Zlatno Otočje<text:bookmark-end text:name="__RefHeading___zlatno_otocje_1"/><text:bookmark-end text:name="zlatno_otocje"/></text:h></table:table-cell></table:table-row></table:table></draw:text-box></draw:frame></text:p>
      <text:p text:style-name="Text_20_body"><text:span text:style-name="Strong_20_Emphasis"><text:a xlink:type="simple" xlink:href="http://rumwiki.duckdns.org/doku.php?id=hr:mjesta:kontinenti:zlatno_otocje" text:style-name="Internet_20_link" text:visited-style-name="Visited_20_Internet_20_Link">Karta otočja</text:a></text:span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<text:a xlink:type="simple" xlink:href="http://rumwiki.duckdns.org/doku.php?id=hr:mjesta:drzave:cormathyr" text:style-name="Internet_20_link" text:visited-style-name="Visited_20_Internet_20_Link">Cormathyr</text:a></text:span>  <draw:frame draw:style-name="media" draw:name="0" text:anchor-type="as-char" draw:z-index="0" svg:width="1.3229166666667cm" svg:height="0.66145833333333cm"><draw:image xlink:href="Pictures/b0c0a427cb65af0ad692dd0fac109b5e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hr:mjesta:donji_cormathyr" text:style-name="Internet_20_link" text:visited-style-name="Visited_20_Internet_20_Link">Donji Cormathyr</text:a></text:p>
              </text:list-item>
              <text:list-item>
                <text:p text:style-name="List_20_1_Content_Last"> <text:a xlink:type="simple" xlink:href="http://rumwiki.duckdns.org/doku.php?id=hr:mjesta:incelsko_primorje" text:style-name="Internet_20_link" text:visited-style-name="Visited_20_Internet_20_Link">Incelsko primorje</text:a></text:p>
              </text:list-item>
            </text:list>
            <text:p text:style-name="Text_20_body"><text:span text:style-name="Strong_20_Emphasis"><text:a xlink:type="simple" xlink:href="http://rumwiki.duckdns.org/doku.php?id=hr:mjesta:drzave:elyisia" text:style-name="Internet_20_link" text:visited-style-name="Visited_20_Internet_20_Link">Elysia</text:a></text:span> <draw:frame draw:style-name="media" draw:name="1" text:anchor-type="as-char" draw:z-index="1" svg:width="1.3229166666667cm" svg:height="0.66145833333333cm"><draw:image xlink:href="Pictures/0c22cfdc8935b64d7faa36a165d0d207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hr:mjesta:albion" text:style-name="Internet_20_link" text:visited-style-name="Visited_20_Internet_20_Link">Albion</text:a></text:p>
              </text:list-item>
              <text:list-item>
                <text:p text:style-name="List_20_1_Content"> <text:a xlink:type="simple" xlink:href="http://rumwiki.duckdns.org/doku.php?id=hr:mjesta:gornji_cormathyr" text:style-name="Internet_20_link" text:visited-style-name="Visited_20_Internet_20_Link">Gornji Cormathyr</text:a></text:p>
              </text:list-item>
              <text:list-item>
                <text:p text:style-name="List_20_1_Content"> <text:a xlink:type="simple" xlink:href="http://rumwiki.duckdns.org/doku.php?id=hr:mjesta:shaved_bears" text:style-name="Internet_20_link" text:visited-style-name="Visited_20_Internet_20_Link">Shaved Bears peninsula</text:a></text:p>
              </text:list-item>
              <text:list-item>
                <text:p text:style-name="List_20_1_Content"> <text:a xlink:type="simple" xlink:href="http://rumwiki.duckdns.org/doku.php?id=hr:mjesta:shire" text:style-name="Internet_20_link" text:visited-style-name="Visited_20_Internet_20_Link">Shire</text:a></text:p>
              </text:list-item>
              <text:list-item>
                <text:p text:style-name="List_20_1_Content_Last"> <text:a xlink:type="simple" xlink:href="http://rumwiki.duckdns.org/doku.php?id=hr:mjesta:uhercezje" text:style-name="Internet_20_link" text:visited-style-name="Visited_20_Internet_20_Link">Uhercežje</text:a></text:p>
              </text:list-item>
            </text:list>
            <text:p text:style-name="Text_20_body"><text:span text:style-name="Strong_20_Emphasis"><text:a xlink:type="simple" xlink:href="http://rumwiki.duckdns.org/doku.php?id=hr:mjesta:drzave:gragala" text:style-name="Internet_20_link" text:visited-style-name="Visited_20_Internet_20_Link">Gragala</text:a></text:span>  <draw:frame draw:style-name="media" draw:name="2" text:anchor-type="as-char" draw:z-index="2" svg:width="0.52916666666667cm" svg:height="1.0583333333333cm"><draw:image xlink:href="Pictures/bf5f158239c19e3ff2ea61eac3c84f35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hr:mjesta:cirrus_archipelago" text:style-name="Internet_20_link" text:visited-style-name="Visited_20_Internet_20_Link">Cirrus Archipelago</text:a></text:p>
              </text:list-item>
              <text:list-item>
                <text:p text:style-name="List_20_1_Content"> <text:a xlink:type="simple" xlink:href="http://rumwiki.duckdns.org/doku.php?id=hr:mjesta:guilcoln_atoll" text:style-name="Internet_20_link" text:visited-style-name="Visited_20_Internet_20_Link">Guilcoln Atoll</text:a></text:p>
              </text:list-item>
              <text:list-item>
                <text:p text:style-name="List_20_1_Content"> <text:a xlink:type="simple" xlink:href="http://rumwiki.duckdns.org/doku.php?id=hr:mjesta:ljekoviti_poluotok" text:style-name="Internet_20_link" text:visited-style-name="Visited_20_Internet_20_Link">Ljekoviti poluotok</text:a></text:p>
              </text:list-item>
              <text:list-item>
                <text:p text:style-name="List_20_1_Content"> <text:a xlink:type="simple" xlink:href="http://rumwiki.duckdns.org/doku.php?id=hr:mjesta:otok_kamo" text:style-name="Internet_20_link" text:visited-style-name="Visited_20_Internet_20_Link">Otok Kamo</text:a></text:p>
              </text:list-item>
              <text:list-item>
                <text:p text:style-name="List_20_1_Content_Last"> <text:a xlink:type="simple" xlink:href="http://rumwiki.duckdns.org/doku.php?id=hr:mjesta:porokelle_isle" text:style-name="Internet_20_link" text:visited-style-name="Visited_20_Internet_20_Link">Porokelle Isle</text:a></text:p>
              </text:list-item>
            </text:list>
          </table:table-cell>
          <table:table-cell office:value-type="string" table:style-name="tablecell">
            <text:p text:style-name="tablealignleft"><text:span text:style-name="Strong_20_Emphasis"><text:a xlink:type="simple" xlink:href="http://rumwiki.duckdns.org/doku.php?id=hr:mjesta:drzave:horugva" text:style-name="Internet_20_link" text:visited-style-name="Visited_20_Internet_20_Link">Horugva</text:a></text:span>  <draw:frame draw:style-name="media" draw:name="3" text:anchor-type="as-char" draw:z-index="3" svg:width="0.52916666666667cm" svg:height="1.0583333333333cm"><draw:image xlink:href="Pictures/eb721b2f84a8c713e36c623409137e16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hr:mjesta:bakreni_pentagram" text:style-name="Internet_20_link" text:visited-style-name="Visited_20_Internet_20_Link">Bakreni Pentagram</text:a></text:p>
              </text:list-item>
              <text:list-item>
                <text:p text:style-name="List_20_1_Content"> <text:a xlink:type="simple" xlink:href="http://rumwiki.duckdns.org/doku.php?id=hr:mjesta:betezna" text:style-name="Internet_20_link" text:visited-style-name="Visited_20_Internet_20_Link">Betežna</text:a></text:p>
              </text:list-item>
              <text:list-item>
                <text:p text:style-name="List_20_1_Content"> <text:a xlink:type="simple" xlink:href="http://rumwiki.duckdns.org/doku.php?id=hr:mjesta:deverol" text:style-name="Internet_20_link" text:visited-style-name="Visited_20_Internet_20_Link">Deverol Island</text:a></text:p>
              </text:list-item>
              <text:list-item>
                <text:p text:style-name="List_20_1_Content"> <text:a xlink:type="simple" xlink:href="http://rumwiki.duckdns.org/doku.php?id=hr:mjesta:nad_hmeljdlje" text:style-name="Internet_20_link" text:visited-style-name="Visited_20_Internet_20_Link">Nad Hmeljdlje</text:a></text:p>
              </text:list-item>
              <text:list-item>
                <text:p text:style-name="List_20_1_Content"> <text:a xlink:type="simple" xlink:href="http://rumwiki.duckdns.org/doku.php?id=hr:mjesta:jebereve" text:style-name="Internet_20_link" text:visited-style-name="Visited_20_Internet_20_Link">Otok Jebereve</text:a></text:p>
              </text:list-item>
              <text:list-item>
                <text:p text:style-name="List_20_1_Content"> <text:a xlink:type="simple" xlink:href="http://rumwiki.duckdns.org/doku.php?id=hr:mjesta:pod_hmeljdlje" text:style-name="Internet_20_link" text:visited-style-name="Visited_20_Internet_20_Link">Pod Hmeljdlje</text:a></text:p>
              </text:list-item>
              <text:list-item>
                <text:p text:style-name="List_20_1_Content_Last"> <text:a xlink:type="simple" xlink:href="http://rumwiki.duckdns.org/doku.php?id=hr:mjesta:sankovec" text:style-name="Internet_20_link" text:visited-style-name="Visited_20_Internet_20_Link">Šankovec</text:a></text:p>
              </text:list-item>
            </text:list>
            <text:p text:style-name="Text_20_body"><text:span text:style-name="Strong_20_Emphasis"><text:a xlink:type="simple" xlink:href="http://rumwiki.duckdns.org/doku.php?id=hr:mjesta:drzave:neovisni" text:style-name="Internet_20_link" text:visited-style-name="Visited_20_Internet_20_Link">Neovisni</text:a></text:span> <draw:frame draw:style-name="media" draw:name="4" text:anchor-type="as-char" draw:z-index="4" svg:width="1.3229166666667cm" svg:height="0.88211669921875cm"><draw:image xlink:href="Pictures/273a29f7e683ee645a6f5afefef1a262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hr:mjesta:black_sand" text:style-name="Internet_20_link" text:visited-style-name="Visited_20_Internet_20_Link">Black Sand Isles</text:a></text:p>
              </text:list-item>
              <text:list-item>
                <text:p text:style-name="List_20_1_Content"> <text:a xlink:type="simple" xlink:href="http://rumwiki.duckdns.org/doku.php?id=hr:mjesta:braw_landiaa" text:style-name="Internet_20_link" text:visited-style-name="Visited_20_Internet_20_Link">Braw Landiaa</text:a></text:p>
              </text:list-item>
              <text:list-item>
                <text:p text:style-name="List_20_1_Content"> <text:a xlink:type="simple" xlink:href="http://rumwiki.duckdns.org/doku.php?id=hr:mjesta:coprnica" text:style-name="Internet_20_link" text:visited-style-name="Visited_20_Internet_20_Link">Coprnica</text:a></text:p>
              </text:list-item>
              <text:list-item>
                <text:p text:style-name="List_20_1_Content"> <text:a xlink:type="simple" xlink:href="http://rumwiki.duckdns.org/doku.php?id=hr:mjesta:dickless_island" text:style-name="Internet_20_link" text:visited-style-name="Visited_20_Internet_20_Link">Dickless Island</text:a></text:p>
              </text:list-item>
              <text:list-item>
                <text:p text:style-name="List_20_1_Content"> <text:a xlink:type="simple" xlink:href="http://rumwiki.duckdns.org/doku.php?id=hr:mjesta:drugi_otok" text:style-name="Internet_20_link" text:visited-style-name="Visited_20_Internet_20_Link">Drugi Otok</text:a></text:p>
              </text:list-item>
              <text:list-item>
                <text:p text:style-name="List_20_1_Content"> <text:a xlink:type="simple" xlink:href="http://rumwiki.duckdns.org/doku.php?id=hr:mjesta:fantomski_otok" text:style-name="Internet_20_link" text:visited-style-name="Visited_20_Internet_20_Link">Fantomski otok</text:a></text:p>
              </text:list-item>
              <text:list-item>
                <text:p text:style-name="List_20_1_Content"> <text:a xlink:type="simple" xlink:href="http://rumwiki.duckdns.org/doku.php?id=hr:mjesta:kraljevski_otok" text:style-name="Internet_20_link" text:visited-style-name="Visited_20_Internet_20_Link">Kraljevski Otok</text:a></text:p>
              </text:list-item>
              <text:list-item>
                <text:p text:style-name="List_20_1_Content"> <text:a xlink:type="simple" xlink:href="http://rumwiki.duckdns.org/doku.php?id=hr:mjesta:neovisna_uvala" text:style-name="Internet_20_link" text:visited-style-name="Visited_20_Internet_20_Link">Neovisna Uvala</text:a></text:p>
              </text:list-item>
              <text:list-item>
                <text:p text:style-name="List_20_1_Content"> <text:a xlink:type="simple" xlink:href="http://rumwiki.duckdns.org/doku.php?id=hr:mjesta:ravens_ascent" text:style-name="Internet_20_link" text:visited-style-name="Visited_20_Internet_20_Link">Raven's Ascent</text:a></text:p>
              </text:list-item>
              <text:list-item>
                <text:p text:style-name="List_20_1_Content_Last"> <text:a xlink:type="simple" xlink:href="http://rumwiki.duckdns.org/doku.php?id=hr:mjesta:yarwick_zagorje" text:style-name="Internet_20_link" text:visited-style-name="Visited_20_Internet_20_Link">Yarwick Zagorje</text:a></text:p>
              </text:list-item>
            </text:list>
            <text:p text:style-name="Text_20_body"><text:span text:style-name="Strong_20_Emphasis"><text:a xlink:type="simple" xlink:href="http://rumwiki.duckdns.org/doku.php?id=hr:mjesta:drzave:tal_dorei" text:style-name="Internet_20_link" text:visited-style-name="Visited_20_Internet_20_Link">Tal' Dorei</text:a></text:span>  <draw:frame draw:style-name="media" draw:name="5" text:anchor-type="as-char" draw:z-index="5" svg:width="1.3229166666667cm" svg:height="0.66145833333333cm"><draw:image xlink:href="Pictures/293b9ea363962bab3ba180ae16797962.png" xlink:type="simple" xlink:show="embed" xlink:actuate="onLoad"/></draw:frame></text:p>
            <text:list text:style-name="List_20_1" text:continue-numbering="false">
              <text:list-item>
                <text:p text:style-name="List_20_1_Content_First"> <text:a xlink:type="simple" xlink:href="http://rumwiki.duckdns.org/doku.php?id=hr:mjesta:gunslingers_pouch" text:style-name="Internet_20_link" text:visited-style-name="Visited_20_Internet_20_Link">Gun Slinger's Pouch</text:a></text:p>
              </text:list-item>
              <text:list-item>
                <text:p text:style-name="List_20_1_Content"> <text:a xlink:type="simple" xlink:href="http://rumwiki.duckdns.org/doku.php?id=hr:mjesta:jabuka" text:style-name="Internet_20_link" text:visited-style-name="Visited_20_Internet_20_Link">Jabuka</text:a></text:p>
              </text:list-item>
              <text:list-item>
                <text:p text:style-name="List_20_1_Content"> <text:a xlink:type="simple" xlink:href="http://rumwiki.duckdns.org/doku.php?id=hr:mjesta:menagerie_coast" text:style-name="Internet_20_link" text:visited-style-name="Visited_20_Internet_20_Link">Menagerie Coast</text:a></text:p>
              </text:list-item>
              <text:list-item>
                <text:p text:style-name="List_20_1_Content"> <text:a xlink:type="simple" xlink:href="http://rumwiki.duckdns.org/doku.php?id=hr:mjesta:othanzia" text:style-name="Internet_20_link" text:visited-style-name="Visited_20_Internet_20_Link">Othanzia</text:a></text:p>
              </text:list-item>
              <text:list-item>
                <text:p text:style-name="List_20_1_Content_Last"> <text:a xlink:type="simple" xlink:href="http://rumwiki.duckdns.org/doku.php?id=hr:mjesta:rumedam" text:style-name="Internet_20_link" text:visited-style-name="Visited_20_Internet_20_Link">Rumedam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00:20</meta:creation-date>
    <dc:creator>Generated</dc:creator>
    <dc:date>2026-09-13T12::00:20</dc:date>
    <dc:language>en-US</dc:language>
    <meta:editing-cycles>1</meta:editing-cycles>
    <meta:editing-duration>PT0S</meta:editing-duration>
    <dc:title>hr:mjesta:mjesta</dc:title>
  </office:meta>
</office:document-meta>
</file>