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neovisna_uvala:hanchenfluegel"/><text:bookmark-start text:name="__RefHeading___hanchenfluegel_1"/><text:bookmark-start text:name="hanchenfluegel"/>Hanchenflügel<text:bookmark-end text:name="__RefHeading___hanchenfluegel_1"/><text:bookmark-end text:name="hanchenfluegel"/></text:h>
      <text:p text:style-name="Text_20_body">Neovisan gradić u <text:a xlink:type="simple" xlink:href="http://rumwiki.duckdns.org/doku.php?id=hr:mjesta:neovisna_uvala" text:style-name="Internet_20_link" text:visited-style-name="Visited_20_Internet_20_Link">Neovisnoj Uvali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44:53</meta:creation-date>
    <dc:creator>Generated</dc:creator>
    <dc:date>2026-09-13T14::44:53</dc:date>
    <dc:language>en-US</dc:language>
    <meta:editing-cycles>1</meta:editing-cycles>
    <meta:editing-duration>PT0S</meta:editing-duration>
    <dc:title>hr:mjesta:neovisna_uvala:hanchenfluegel</dc:title>
  </office:meta>
</office:document-meta>
</file>