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pod_hmeljdlje"/><text:bookmark-start text:name="__RefHeading___pod_hmeljdlje_1"/><text:bookmark-start text:name="pod_hmeljdlje"/>Pod Hmeljdlje<text:bookmark-end text:name="__RefHeading___pod_hmeljdlje_1"/><text:bookmark-end text:name="pod_hmeljdlje"/></text:h></table:table-cell></table:table-row></table:table></draw:text-box></draw:frame></text:p>
      <text:a xlink:type="simple" xlink:href="http://rumwiki.duckdns.org/doku.php?id=hr:mjesta:pod_hmeljdlje:hagenau" text:style-name="Internet_20_link" text:visited-style-name="Visited_20_Internet_20_Link">Hagenau</text:a>
      <text:p text:style-name="Text_20_body"><text:a xlink:type="simple" xlink:href="http://rumwiki.duckdns.org/doku.php?id=hr:mjesta:pod_hmeljdlje:glina" text:style-name="Internet_20_link" text:visited-style-name="Visited_20_Internet_20_Link">Glina</text:a></text:p>
      <text:p text:style-name="Text_20_body"><text:a xlink:type="simple" xlink:href="http://rumwiki.duckdns.org/doku.php?id=hr:mjesta:pod_hmeljdlje:dardani" text:style-name="Internet_20_link" text:visited-style-name="Visited_20_Internet_20_Link">Dardani</text:a></text:p>
      <text:p text:style-name="Text_20_body"><text:a xlink:type="simple" xlink:href="http://rumwiki.duckdns.org/doku.php?id=hr:mjesta:pod_hmeljdlje:kuraba" text:style-name="Internet_20_link" text:visited-style-name="Visited_20_Internet_20_Link">Kuraba</text:a></text:p>
      <text:p text:style-name="Text_20_body"><text:a xlink:type="simple" xlink:href="http://rumwiki.duckdns.org/doku.php?id=hr:mjesta:pod_hmeljdlje:riga" text:style-name="Internet_20_link" text:visited-style-name="Visited_20_Internet_20_Link">Riga</text:a>
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 omeđena Rijekom Hmeljdom sa sjevera, Prijestolonasljednikovičinom uvalom s istoka, drevnim šumama novog svijeta s juga i Tomislavovom Rijekom s zapad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pod_hmeljdlje:hagenau" text:style-name="Internet_20_link" text:visited-style-name="Visited_20_Internet_20_Link">Hagenau</text:a></text:p>
            <text:p text:style-name="Text_20_body"><text:a xlink:type="simple" xlink:href="http://rumwiki.duckdns.org/doku.php?id=hr:mjesta:pod_hmeljdlje:glina" text:style-name="Internet_20_link" text:visited-style-name="Visited_20_Internet_20_Link">Glina</text:a></text:p>
            <text:p text:style-name="Text_20_body"><text:a xlink:type="simple" xlink:href="http://rumwiki.duckdns.org/doku.php?id=hr:mjesta:pod_hmeljdlje:dardani" text:style-name="Internet_20_link" text:visited-style-name="Visited_20_Internet_20_Link">Dardani</text:a></text:p>
            <text:p text:style-name="Text_20_body"><text:a xlink:type="simple" xlink:href="http://rumwiki.duckdns.org/doku.php?id=hr:mjesta:pod_hmeljdlje:kuraba" text:style-name="Internet_20_link" text:visited-style-name="Visited_20_Internet_20_Link">Kuraba</text:a></text:p>
            <text:p text:style-name="Text_20_body"><text:a xlink:type="simple" xlink:href="http://rumwiki.duckdns.org/doku.php?id=hr:mjesta:pod_hmeljdlje:riga" text:style-name="Internet_20_link" text:visited-style-name="Visited_20_Internet_20_Link">Riga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39</meta:creation-date>
    <dc:creator>Generated</dc:creator>
    <dc:date>2026-09-13T12::36:39</dc:date>
    <dc:language>en-US</dc:language>
    <meta:editing-cycles>1</meta:editing-cycles>
    <meta:editing-duration>PT0S</meta:editing-duration>
    <dc:title>hr:mjesta:pod_hmeljdlje</dc:title>
  </office:meta>
</office:document-meta>
</file>