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pod_hmeljdlje:dardani"/><text:bookmark-start text:name="__RefHeading___dardani_1"/><text:bookmark-start text:name="dardani"/>Dardani<text:bookmark-end text:name="__RefHeading___dardani_1"/><text:bookmark-end text:name="dardani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ušću rijeke Hmeljd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Britija Mario</text:p>
            <text:p text:style-name="Text_20_body">Vleika tržnica na trgu</text:p>
            <text:p text:style-name="Text_20_body">Vojni kompleks</text:p>
            <text:p text:style-name="Text_20_body">Hramovi svim bogovima reda</text:p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4</meta:creation-date>
    <dc:creator>Generated</dc:creator>
    <dc:date>2026-09-13T17::10:04</dc:date>
    <dc:language>en-US</dc:language>
    <meta:editing-cycles>1</meta:editing-cycles>
    <meta:editing-duration>PT0S</meta:editing-duration>
    <dc:title>hr:mjesta:pod_hmeljdlje:dardani</dc:title>
  </office:meta>
</office:document-meta>
</file>