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porokelle_isle:uvala_bay"/><text:bookmark-start text:name="__RefHeading___uvala_bay_1"/><text:bookmark-start text:name="uvala_bay"/>Uvala Bay<text:bookmark-end text:name="__RefHeading___uvala_bay_1"/><text:bookmark-end text:name="uvala_bay"/></text:h></table:table-cell></table:table-row></table:table></draw:text-box></draw:frame></text:p>
      <text:p text:style-name="Text_20_body">Uvala na otoku <text:a xlink:type="simple" xlink:href="http://rumwiki.duckdns.org/doku.php?id=hr:mjesta:porokelle_isle" text:style-name="Internet_20_link" text:visited-style-name="Visited_20_Internet_20_Link">Porokelle Is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lokacije_2"/><text:bookmark-start text:name="lokacije"/>Lokacije<text:bookmark-end text:name="__RefHeading___lokacije_2"/><text:bookmark-end text:name="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4:43</meta:creation-date>
    <dc:creator>Generated</dc:creator>
    <dc:date>2026-09-13T18::54:43</dc:date>
    <dc:language>en-US</dc:language>
    <meta:editing-cycles>1</meta:editing-cycles>
    <meta:editing-duration>PT0S</meta:editing-duration>
    <dc:title>hr:mjesta:porokelle_isle:uvala_bay</dc:title>
  </office:meta>
</office:document-meta>
</file>