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ire:rio_verde"/><text:bookmark-start text:name="__RefHeading___rio_verde_1"/><text:bookmark-start text:name="rio_verde"/>Rio Verde<text:bookmark-end text:name="__RefHeading___rio_verde_1"/><text:bookmark-end text:name="rio_verde"/></text:h>
      <text:p text:style-name="Text_20_body">Naselje na otoku <text:a xlink:type="simple" xlink:href="http://rumwiki.duckdns.org/doku.php?id=hr:mjesta:shire" text:style-name="Internet_20_link" text:visited-style-name="Visited_20_Internet_20_Link">Shire</text:a>.</text:p>
      <text:p text:style-name="Text_20_body">Pod kontrolom je <text:a xlink:type="simple" xlink:href="http://rumwiki.duckdns.org/doku.php?id=hr:mjesta:drzave:gragala" text:style-name="Internet_20_link" text:visited-style-name="Visited_20_Internet_20_Link">Gragale</text:a>.</text:p>
      <text:p text:style-name="Text_20_body">Bio je tema jednog članka u <text:a xlink:type="simple" xlink:href="http://rumwiki.duckdns.org/doku.php?id=hr:lore:index:novine" text:style-name="Internet_20_link" text:visited-style-name="Visited_20_Internet_20_Link">Index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lore:sesije:sesija_3" text:style-name="Internet_20_link" text:visited-style-name="Visited_20_Internet_20_Link">Ses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54</meta:creation-date>
    <dc:creator>Generated</dc:creator>
    <dc:date>2026-09-13T15::26:54</dc:date>
    <dc:language>en-US</dc:language>
    <meta:editing-cycles>1</meta:editing-cycles>
    <meta:editing-duration>PT0S</meta:editing-duration>
    <dc:title>hr:mjesta:shire:rio_verde</dc:title>
  </office:meta>
</office:document-meta>
</file>