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shire:whitewalk"/><text:bookmark-start text:name="__RefHeading___whitewalk_1"/><text:bookmark-start text:name="whitewalk"/>Whitewalk<text:bookmark-end text:name="__RefHeading___whitewalk_1"/><text:bookmark-end text:name="whitewalk"/></text:h>
      <text:p text:style-name="Text_20_body">Naselje na otoku <text:a xlink:type="simple" xlink:href="http://rumwiki.duckdns.org/doku.php?id=hr:mjesta:shire" text:style-name="Internet_20_link" text:visited-style-name="Visited_20_Internet_20_Link">Shire</text:a>.</text:p>
      <text:p text:style-name="Text_20_body">Pod kontrolom je <text:a xlink:type="simple" xlink:href="http://rumwiki.duckdns.org/doku.php?id=hr:mjesta:drzave:elyisia" text:style-name="Internet_20_link" text:visited-style-name="Visited_20_Internet_20_Link">Carstva Elyisie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e_osobe_3"/><text:bookmark-start text:name="poznate_osobe"/>Poznate osobe<text:bookmark-end text:name="__RefHeading___poznate_osobe_3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8:54</meta:creation-date>
    <dc:creator>Generated</dc:creator>
    <dc:date>2026-09-13T17::58:54</dc:date>
    <dc:language>en-US</dc:language>
    <meta:editing-cycles>1</meta:editing-cycles>
    <meta:editing-duration>PT0S</meta:editing-duration>
    <dc:title>hr:mjesta:shire:whitewalk</dc:title>
  </office:meta>
</office:document-meta>
</file>