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mjesta:yarwick_zagorje:rivaceg"/><text:bookmark-start text:name="__RefHeading___rivaceg_1"/><text:bookmark-start text:name="rivaceg"/>Rivačeg<text:bookmark-end text:name="__RefHeading___rivaceg_1"/><text:bookmark-end text:name="rivaceg"/></text:h>
      <text:p text:style-name="Text_20_body">Neovisni grad pod kontrolom <text:a xlink:type="simple" xlink:href="http://rumwiki.duckdns.org/doku.php?id=hr:likovi:npcs:maresilvam" text:style-name="Internet_20_link" text:visited-style-name="Visited_20_Internet_20_Link">Maresilvam</text:a> i <text:a xlink:type="simple" xlink:href="http://rumwiki.duckdns.org/doku.php?id=hr:5e:likovi:npcs:rivaceg" text:style-name="Internet_20_link" text:visited-style-name="Visited_20_Internet_20_Link">zmaja Rivačega</text:a> u <text:a xlink:type="simple" xlink:href="http://rumwiki.duckdns.org/doku.php?id=hr:mjesta:yarwick_zagorje" text:style-name="Internet_20_link" text:visited-style-name="Visited_20_Internet_20_Link">Yarwick zagorju</text:a>.</text:p>
      <text:p text:style-name="Text_20_body">Poznat po bogatstvu i nultoj stopi kriminala.</text:p>
      <text:p text:style-name="Text_20_body">Arhitektura je interesantno neuredna. Nema unificiranog materijala gradnje, nema unificirane boje, parcele kao da su nepostojane. Na nekoliko mjesta su doslovno nove kuće sagrađene na stupovima iznad već postojećih kuća. Jedini dio grada koji je donekle organiziran je glavni trg. U središtu trga nalazi se zgrada lučke kapetanije koja je pomalo neobičnog oblika, a oko nje u elipsu su postavljeni štandovi malih trgovaca.</text:p>
      <text:p text:style-name="Text_20_body">Uz sam Rivačeg nešto zapadnije nali se mala luka. Za razliku od glavne luke u ovu luku rijetko pristaju trgovački brodovi, već samo privatne brodice ili brodovi plemića svih kraljevina. Iz te luke prelijepo ukrašena kola sa zlatnim detaljima prevoze ljude do svjetskog spektakla; Bakrenog Rivačega.</text:p>
      <text:p text:style-name="Text_20_body">Upravo ta ustanova političko je središte grada, a iz njega glavnu riječ širi Maresilvam. Iako nitko ne znam je li ona stvarno gradonačelnica neupitno je da svi plešu kako ona svira.</text:p>
      <text:p text:style-name="Text_20_body">Oko grada se nalaze brojna polja koja hrane sam grad, a između njih je nisko raslinje s debelim kožnatim lišćem. Izuzev jedne specifične pravokutne šume u neposrednoj blizini Bakrenog Rivačega. Drveće te šume je odrezano gotovo pod pravim kutem i neobičnog je tipa za ovo područje. Nalikuje onome iz gustih šuma kontinentalne Gragale. Šuma je poprimila naziv New Lantegos.</text:p>
      <text:p text:style-name="Text_20_body">Brani ga Rivačegova garda.</text:p>
      <text:p text:style-name="Horizontal_20_Line"/>
      <table:table table:style-name="Table">
        <table:table-column table:style-name="odt_auto_style_table_column_1_1"/>
        <table:table-column table:style-name="odt_auto_style_table_column_1_2"/>
        <table:table-row>
          <table:table-cell office:value-type="string" table:style-name="tablecell">
            <text:h text:style-name="Heading_20_2" text:outline-level="2"><text:bookmark-start text:name="__RefHeading___poznate_ustanove_2"/><text:bookmark-start text:name="poznate_ustanove"/>Poznate ustanove:<text:bookmark-end text:name="__RefHeading___poznate_ustanove_2"/><text:bookmark-end text:name="poznate_ustanove"/></text:h>
            <text:p text:style-name="Text_20_body"><text:a xlink:type="simple" xlink:href="http://rumwiki.duckdns.org/doku.php?id=hr:mjesta:yarwick_zagorje:rivaceg:bakreni_rivaceg" text:style-name="Internet_20_link" text:visited-style-name="Visited_20_Internet_20_Link">Bakreni Rivačeg</text:a></text:p>
            <text:p text:style-name="Text_20_body"><text:a xlink:type="simple" xlink:href="http://rumwiki.duckdns.org/doku.php?id=hr:mjesta:yarwick_zagorje:rivaceg:new_lanteglos" text:style-name="Internet_20_link" text:visited-style-name="Visited_20_Internet_20_Link">New Lanteglos</text:a></text:p>
            <text:p text:style-name="Text_20_body"><text:a xlink:type="simple" xlink:href="http://rumwiki.duckdns.org/doku.php?id=hr:mjesta:yarwick_zagorje:rivaceg:kapetanija" text:style-name="Internet_20_link" text:visited-style-name="Visited_20_Internet_20_Link">Lučka kapetanija</text:a></text:p>
            <text:p text:style-name="Text_20_body"><text:a xlink:type="simple" xlink:href="http://rumwiki.duckdns.org/doku.php?id=hr:mjesta:yarwick_zagorje:rivaceg:knjiznica" text:style-name="Internet_20_link" text:visited-style-name="Visited_20_Internet_20_Link">Knjižara</text:a></text:p>
            <text:p text:style-name="Text_20_body"><text:a xlink:type="simple" xlink:href="http://rumwiki.duckdns.org/doku.php?id=hr:mjesta:yarwick_zagorje:rivaceg:index" text:style-name="Internet_20_link" text:visited-style-name="Visited_20_Internet_20_Link">Index centralni ured</text:a></text:p>
          </table:table-cell>
          <table:table-cell office:value-type="string" table:style-name="tablecell">
            <text:h text:style-name="Heading_20_2" text:outline-level="2"><text:bookmark-start text:name="__RefHeading___povezane_osobe_3"/><text:bookmark-start text:name="povezane_osobe"/>Povezane osobe:<text:bookmark-end text:name="__RefHeading___povezane_osobe_3"/><text:bookmark-end text:name="povezane_osobe"/></text:h>
            <text:p text:style-name="Text_20_body"><text:a xlink:type="simple" xlink:href="http://rumwiki.duckdns.org/doku.php?id=hr:5e:likovi:pcs:dor_dol" text:style-name="Internet_20_link" text:visited-style-name="Visited_20_Internet_20_Link">Dor'dol</text:a></text:p>
            <text:p text:style-name="Text_20_body"><text:a xlink:type="simple" xlink:href="http://rumwiki.duckdns.org/doku.php?id=hr:likovi:npcs:maresilvam" text:style-name="Internet_20_link" text:visited-style-name="Visited_20_Internet_20_Link">Maresilvam</text:a></text:p>
            <text:p text:style-name="Text_20_body"><text:a xlink:type="simple" xlink:href="http://rumwiki.duckdns.org/doku.php?id=hr:5e:likovi:npcs:rivaceg" text:style-name="Internet_20_link" text:visited-style-name="Visited_20_Internet_20_Link">Zmaj Rivačeg</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30:09</meta:creation-date>
    <dc:creator>Generated</dc:creator>
    <dc:date>2026-09-13T13::30:09</dc:date>
    <dc:language>en-US</dc:language>
    <meta:editing-cycles>1</meta:editing-cycles>
    <meta:editing-duration>PT0S</meta:editing-duration>
    <dc:title>hr:mjesta:yarwick_zagorje:rivaceg</dc:title>
  </office:meta>
</office:document-meta>
</file>