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yarwick_zagorje:rivaceg:knjiznica"/><text:bookmark-start text:name="__RefHeading___gradska_knjizara_1"/><text:bookmark-start text:name="gradska_knjizara"/>Gradska knjižara<text:bookmark-end text:name="__RefHeading___gradska_knjizara_1"/><text:bookmark-end text:name="gradska_knjizara"/></text:h>
      <text:p text:style-name="Text_20_body">Gradska knjižara u Rivačegu. </text:p>
      <text:p text:style-name="Text_20_body"><text:a xlink:type="simple" xlink:href="http://rumwiki.duckdns.org/doku.php?id=hr:5e:likovi:pcs:teuta" text:style-name="Internet_20_link" text:visited-style-name="Visited_20_Internet_20_Link">Teuta Otok</text:a> ju je usporedila sa onom u <text:a xlink:type="simple" xlink:href="http://rumwiki.duckdns.org/doku.php?id=hr:mjesta:fantomski_otok:crnja_mura" text:style-name="Internet_20_link" text:visited-style-name="Visited_20_Internet_20_Link">Črnjoj Muri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9::41:58</meta:creation-date>
    <dc:creator>Generated</dc:creator>
    <dc:date>2026-09-13T19::41:58</dc:date>
    <dc:language>en-US</dc:language>
    <meta:editing-cycles>1</meta:editing-cycles>
    <meta:editing-duration>PT0S</meta:editing-duration>
    <dc:title>hr:mjesta:yarwick_zagorje:rivaceg:knjiznica</dc:title>
  </office:meta>
</office:document-meta>
</file>